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фестиваль-неспальный-район"/>Фестиваль «Неспальный район»<text:bookmark-end text:name="фестиваль-неспальный-район"/></text:h>
      <text:p text:style-name="First_20_paragraph">06.06.2023</text:p>
      <text:p text:style-name="Text_20_body">В рамках Московского урбанистического форума в период с 5 августа по 3 сентября 2023 г. запланировано проведение серии мероприятий в формате районных фестивалей <text:span text:style-name="T1">«Неспальный район» (далее – Фестиваль)</text:span>.</text:p>
      <text:p text:style-name="Text_20_body">Фестиваль станет ярким и значимым городским событием, направленным на поддержку московских предпринимателей. Серия мероприятий продемонстрирует спектр возможностей районов Москвы и расскажет об услугах и товарах, которые создают московские предприниматели для жителей столицы. Районные фестивали – формат мероприятий, которые станут площадкой для взаимодействия жителей районов города и районных предпринимателей. В программу Фестиваля будут включены разнообразные мастер-классы для детей и взрослых от районных предпринимателей различных сфер услуг, фудкорты и маркеты с участием компаний из проекта «Сделано в Москве», иммерсивные экскурсии, знакомящие горожан с историей и возможностями районов. Также в рамках мероприятий на сцене запланирована развлекательная программа с участием районных предпринимателей и культурных учреждений района. Вход на Фестиваль будет свободным.</text:p>
      <text:p text:style-name="Text_20_body"><text:span text:style-name="T1">Контактное лицо для организации взаимодействия – Трофимова Анна Ивановна, тел.: +7 (985) 276-57-58, e-mail: TrofimovaAI@develop.mos.ru.</text:span></text:p>
      <text:p text:style-name="Text_20_body"><text:line-break/></text:p>
      <text:p text:style-name="Text_20_body">Адрес страницы: <text:a xlink:type="simple" xlink:href="http://donskoy.mos.ru/potreb-rynok/information/detail/11633887.html" office:name=""><text:span text:style-name="Definition">http://donskoy.mos.ru/potreb-rynok/information/detail/11633887.html</text:span></text:a></text:p>
      <text:p text:style-name="Text_20_body"><text:a xlink:type="simple" xlink:href="http://donskoy.mos.ru" office:name=""><text:span text:style-name="Definition">Управа Дон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13T00:57:25Z</meta:creation-date>
    <dc:date>2023-07-13T00:57:25Z</dc:date>
  </office:meta>
</office:document-meta>
</file>