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информирует-вас-о-выявлении-в-обороте-небезопасной-мебельной-продукции"/>Роспотребнадзор информирует Вас о выявлении в обороте небезопасной мебельной продукции<text:bookmark-end text:name="роспотребнадзор-информирует-вас-о-выявлении-в-обороте-небезопасной-мебельной-продукции"/></text:h>
      <text:p text:style-name="First_20_paragraph">13.06.2023</text:p>
      <text:p text:style-name="Text_20_body">Роспотребнадзор информирует Вас о выявлении в обороте небезопасной мебельной продукции</text:p>
      <text:p text:style-name="Text_20_body">Потребительский рынок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по тексту — Управление) информирует Вас о выявлении в обороте небезопасной мебельной продукции, декларации о соответствии которой были признаны Управлением недействительными.</text:p>
      <text:p text:style-name="Text_20_body"><text:line-break/></text:p>
      <text:p text:style-name="Text_20_body">14 марта 2023 г. при проведении наблюдения за соблюдением обязательных требований, в отношении ООО «СТЕЛЛАР», юридический адрес: 119049, ГОРОД МОСКВА, УЛ. МЫТНАЯ, Д. 28, СТР. 3, ЭТ/ПОМ/ОФ 1/2/27Ф, ОГРН: 1207700301863, дата присвоения ОГРН: 20.08.2020, ИНН: 9706008030, адрес фактического осуществления деятельности: 119049, ГОРОД МОСКВА, УЛ. МЫТНАЯ, Д. 28, СТР. 3, ЭТ/ПОМ/ОФ 1/2/27Ф, установлено, что вышеуказанным юридическим лицом оформлена декларации о соответствии с нарушением установленных процедур обязательного подтверждения соответствия, а именно: указанная в декларации о соответствии информация о местонахождении изготовителя и адресе производства продукции не являются достоверными.</text:p>
      <text:p text:style-name="Text_20_body"><text:line-break/></text:p>
      <text:p text:style-name="Text_20_body">В соответствии с пп. «б» п. 24 Правил регистрации, приостановления, возобновления и прекращения действия деклараций о соответствии, признания их недействительными, утвержденных постановлением правительства Российской Федерации от 19.06.2021 № 936, в связи с принятием декларации о соответствии с недостоверными сведениями о заявителе и (или) об изготовителе продукции, адресах их места нахождения и (или) осуществления деятельности, в том числе о месте (местах) осуществления деятельности по изготовлению продукции в декларации о соответствии, вынесено решение о признании декларации о соответствии ЕАЭС №RU Д- JР.РА01.В.20055/21 от 22.07.2021 недействительной.</text:p>
      <text:p text:style-name="Text_20_body"><text:line-break/></text:p>
      <text:p text:style-name="Text_20_body">В соответствии с ч. 1, 2 ст. 4 Технического регламента Таможенного союза ТР ТС 025/2012 «О безопасности мебельной продукции» выпуск мебельной продукции в обращение на единой таможенной территории Таможенного союза, сопровождающейся вышеуказанной признанной недействительной декларацией о соответствии в настоящее время запрещена.</text:p>
      <text:p text:style-name="Text_20_body"><text:line-break/></text:p>
      <text:p text:style-name="Text_20_body">Ответственность за реализацию небезопасной вышеуказанной мебельн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родукции, так и продавец в соответствии с Кодексом об административных правонарушениях Российской Федерации.</text:p>
      <text:p text:style-name="Text_20_body"><text:line-break/></text:p>
      <text:p text:style-name="Text_20_body">Частью 1, 3 ст. 38 Федерального закона от 27.12.2002г. №184-ФЗ «О техническом регулировании» (далее - Федеральный закон №184-ФЗ)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не соответствующая обязательным требованиям и представляющая опасность для человека продукция немедленно снимается изготовителем и продавцом с производства или реализации. Согласно части 4 Федерального закона №184-ФЗ на весь период действия программы мероприятий по предотвращению причинения вреда изготовитель (продавец, лицо, выполняющее функции иностранного изготовителя) за свой счет обязан обеспечить приобретателям, в том числе потребителям, возможность получения оперативной информации о необходимых действиях. На основании вышеизложенного, с целью пресечения нахождения небезопасной мебельной продукции в обороте, предупреждения возможной массовой неинфекционной заболеваемости среди жителей и гостей города Москвы при обнаружении на хранении и в реализации вышеуказанной продукции с признанными недействительными декларациями о соответствии, необходимости незамедлительной приостановки ее реализации и информирования Управления о количестве и местонахождении такой продукции, с приложением товарно-сопроводительной документации, указывающей на организаций- поставщиков такой продукции.</text:p>
      <text:p text:style-name="Text_20_body"><text:line-break/></text:p>
      <text:p text:style-name="Text_20_body">Контактное лицо: Жалина Анастасия Владимировна -главный специалист-эксперт отдела надзора за условиями труда и радиационной безопасностью. Тел.: 8 (495) 687 31 08. Эл. почта: trud@77.rospotrebnadzor.ru</text:p>
      <text:p text:style-name="Text_20_body"><text:line-break/></text:p>
      <text:p text:style-name="Text_20_body">Адрес страницы: <text:a xlink:type="simple" xlink:href="http://donskoy.mos.ru/potreb-rynok/information/detail/11648148.html" office:name=""><text:span text:style-name="Definition">http://donskoy.mos.ru/potreb-rynok/information/detail/1164814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14:00:38Z</meta:creation-date>
    <dc:date>2023-06-13T14:00:38Z</dc:date>
  </office:meta>
</office:document-meta>
</file>