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артамент-приглашает-промышленные-предприятия-москвы-принять-участие-в-спартакиаде."/>Департамент приглашает промышленные предприятия Москвы принять участие в Спартакиаде.<text:bookmark-end text:name="департамент-приглашает-промышленные-предприятия-москвы-принять-участие-в-спартакиаде."/></text:h>
      <text:p text:style-name="First_20_paragraph">15.06.2023</text:p>
      <text:p text:style-name="Text_20_body">Департамент приглашает промышленные предприятия Москвы принять участие в Спартакиаде. Соревнования будут проходить по 12 видам спорта:</text:p>
      <text:p text:style-name="Text_20_body">мини-футбол, волейбол, баскетбол 3х3, настольный теннис, шахматы, легкая атлетика, хоккей, бильярд, киберспорт, плавание, дартс, тэг-регби. </text:p>
      <text:p text:style-name="Text_20_body"><text:line-break/></text:p>
      <text:p text:style-name="Text_20_body">Отборочные соревнования пройдут с 15 июля по 26 августа 2023 года, финал состоится в сентябре 2023 года в спортивном комплексе «Лужники». Соревнования проводятся на безвозмездной основе. </text:p>
      <text:p text:style-name="Text_20_body"><text:line-break/></text:p>
      <text:p text:style-name="Text_20_body">Зарегистрироваться на участие в Спартакиаде можно по 22 июня 2023 года включительно на сайте spartakiadamosprom.ru.</text:p>
      <text:p text:style-name="Text_20_body"><text:line-break/></text:p>
      <text:p text:style-name="Text_20_body">Адрес страницы: <text:a xlink:type="simple" xlink:href="http://donskoy.mos.ru/potreb-rynok/information/detail/11652095.html" office:name=""><text:span text:style-name="Definition">http://donskoy.mos.ru/potreb-rynok/information/detail/1165209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6:04:59Z</meta:creation-date>
    <dc:date>2023-06-15T06:04:59Z</dc:date>
  </office:meta>
</office:document-meta>
</file>