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алитический-доклад-о-результатах-проведения-общероссийской-акции-по-проверке-знаний-в-вопросах-инклюзии-и-доступной-среды-тотальный-тест-доступная-среда"/>Аналитический доклад О результатах проведения Общероссийской акции по проверке знаний в вопросах инклюзии и доступной среды «Тотальный тест «Доступная среда»<text:bookmark-end text:name="аналитический-доклад-о-результатах-проведения-общероссийской-акции-по-проверке-знаний-в-вопросах-инклюзии-и-доступной-среды-тотальный-тест-доступная-среда"/></text:h>
      <text:p text:style-name="First_20_paragraph">21.06.2023</text:p>
      <text:p text:style-name="Text_20_body"><text:line-break/></text:p>
      <text:p text:style-name="Text_20_body">Адрес страницы: <text:a xlink:type="simple" xlink:href="http://donskoy.mos.ru/potreb-rynok/information/detail/11664335.html" office:name=""><text:span text:style-name="Definition">http://donskoy.mos.ru/potreb-rynok/information/detail/1166433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0:54:17Z</meta:creation-date>
    <dc:date>2023-07-13T00:54:17Z</dc:date>
  </office:meta>
</office:document-meta>
</file>