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академия-доступной-среды-взаимодействие-с-людьми-с-ментальными-нарушениями"/>Проект «Академия доступной среды: взаимодействие с людьми с ментальными нарушениями»<text:bookmark-end text:name="проект-академия-доступной-среды-взаимодействие-с-людьми-с-ментальными-нарушениями"/></text:h>
      <text:p text:style-name="First_20_paragraph">14.07.2023</text:p>
      <text:p text:style-name="Text_20_body">Проект «Академия доступной среды: взаимодействие с людьми с ментальными нарушениями» направлен на предотвращение кризисных ситуаций при посещении людьми с ментальными нарушениями общественных пространств, устранение барьеров при общении, взаимодействии и оказании услуг через просвещение жителей Москвы в вопросах инклюзии и создания доступной среды для людей с ментальными нарушениями.</text:p>
      <text:p text:style-name="Text_20_body"><text:line-break/></text:p>
      <text:p text:style-name="Text_20_body">В рамках реализации проекта планируется запуск бесплатного онлайн-курса «Академия доступной среды: взаимодействие с людьми с ментальными нарушениями» для специалистов социально ориентированных сфер, таких как здравоохранение, культура, социальная защита, потребительский рынок и бытовые услуги, добровольческие организации.</text:p>
      <text:p text:style-name="Text_20_body"><text:line-break/></text:p>
      <text:p text:style-name="Text_20_body">Предварительную регистрацию в проекте участникам необходимо пройти по ссылке:</text:p>
      <text:p text:style-name="Text_20_body"><text:line-break/></text:p>
      <text:p text:style-name="Text_20_body">https://pazl.academy/cabinet/ru-RU/cabinet/event/event/index/2/12#</text:p>
      <text:p text:style-name="Text_20_body"><text:line-break/></text:p>
      <text:p text:style-name="Text_20_body">Адрес страницы: <text:a xlink:type="simple" xlink:href="http://donskoy.mos.ru/potreb-rynok/information/detail/11715346.html" office:name=""><text:span text:style-name="Definition">http://donskoy.mos.ru/potreb-rynok/information/detail/11715346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4T07:44:00Z</meta:creation-date>
    <dc:date>2023-07-14T07:44:00Z</dc:date>
  </office:meta>
</office:document-meta>
</file>