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-концепции-праздничного-оформления-города-к-празднованию-дня-города-москвы-2020-года"/>О Концепции праздничного оформления города к празднованию Дня города Москвы 2020 года<text:bookmark-end text:name="о-концепции-праздничного-оформления-города-к-празднованию-дня-города-москвы-2020-года"/></text:h>
      <text:p text:style-name="First_20_paragraph">27.08.2020</text:p>
      <text:p text:style-name="Text_20_body">В соответствии с постановлением Правительства Москвы от 11.09.2007 № 801-ПП «Об оформлении города Москвы в праздничные, памятные дни, дни проведения торжественных и иных мероприятий» и решением Координационного совета при Правительстве Москвы по праздничному и тематическому оформлению города по вопросу: «О Концепции праздничного оформления города к празднованию Дня города Москвы 2020 года» и электронную версию общегородской Концепции праздничного оформления города Москвы.</text:p>
      <text:p text:style-name="Text_20_body">Ссылка для скачивания файлов: <text:a xlink:type="simple" xlink:href="https://yadi.sk/d/I4FMwtbw8DYoiw" office:name=""><text:span text:style-name="Definition">https://yadi.sk/d/I4FMwtbw8DYoiw</text:span></text:a>.</text:p>
      <text:p text:style-name="Text_20_body">Прошу руководствоваться указанными материалами при обеспечении праздничного оформления предприятий города Москвы ко Дню города.</text:p>
      <text:p text:style-name="Text_20_body"><text:line-break/></text:p>
      <text:p text:style-name="Text_20_body">Адрес страницы: <text:a xlink:type="simple" xlink:href="http://donskoy.mos.ru/potreb-rynok/information/detail/9173198.html" office:name=""><text:span text:style-name="Definition">http://donskoy.mos.ru/potreb-rynok/information/detail/9173198.html</text:span></text:a></text:p>
      <text:p text:style-name="Text_20_body"><text:a xlink:type="simple" xlink:href="http://donskoy.mos.ru" office:name=""><text:span text:style-name="Definition">Управа До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0-15T21:34:42Z</meta:creation-date>
    <dc:date>2023-10-15T21:34:42Z</dc:date>
  </office:meta>
</office:document-meta>
</file>