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екомендациях-как-выбрать-мясные-полуфабрикаты"/>О рекомендациях как выбрать мясные полуфабрикаты<text:bookmark-end text:name="о-рекомендациях-как-выбрать-мясные-полуфабрикаты"/></text:h>
      <text:p text:style-name="First_20_paragraph">08.12.2020</text:p>
      <text:p text:style-name="Text_20_body"><text:line-break/></text:p>
      <text:p text:style-name="Text_20_body"><text:line-break/></text:p>
      <text:p text:style-name="Text_20_body"><text:line-break/></text:p>
      <text:p text:style-name="Text_20_body">Мясные продукты являются важным источником белка и железа. В то же время они содержат достаточно большое количество жира, и это, в основном, насыщенные жирные кислоты, которые повышают риск развития гиперхолестеринемии и заболеваний сердечно-сосудистой системы. Один из принципов здорового питания ВОЗ относится к рациональному употреблению мясных продуктов, при котором необходимо по возможности заменить мясо и мясные продукты с высоким содержанием жира на бобовые, рыбу, птицу, яйца или постные сорта мяса. При этом порции мяса, рыбы или птицы должны быть небольшими.</text:p>
      <text:p text:style-name="Text_20_body">По статистике, каждый житель России употребляет за год около 40 кг мясопродуктов, по крайней мере, так их называют производители. При этом в состав мясных полуфабрикатов таких как сосиски входит большое количество пищевых добавок нитраты, нитриты, фосфаты, кошениль, каррагинан – всё это делает сосиски такими ароматными, вкусными и привлекательными на вид. От таких добавок может очень быстро развиться пищевая зависимость, особенно у детей. Диетологи не рекомендуют употреблять готовые колбасные изделия чаще 1-2 раз в неделю.</text:p>
      <text:p text:style-name="Text_20_body">Действующий ГОСТ 33673-2015 «Изделия колбасные вареные. Общие технические условия (с Поправкой)» подразделяет сосиски на группы:</text:p>
      <text:p text:style-name="Text_20_body">- мясные - с массовой долей мясных ингредиентов свыше 60,0%;</text:p>
      <text:p text:style-name="Text_20_body">- мясосодержащие - с массовой долей мясных ингредиентов от 5,0% до 60,0% включительно и на категории:</text:p>
      <text:p text:style-name="Text_20_body">- мясные колбасные изделия: А, Б, В, Г;</text:p>
      <text:p text:style-name="Text_20_body">- мясосодержащие колбасные изделия: В, Г.</text:p>
      <text:p text:style-name="Text_20_body">В мясных изделиях категории А содержание белка не менее 10%, категории Б – 8%, а вот жира в них содержится очень много. В изделиях категории А – до 36%, категории Б – до 45%. Содержание соли колеблется от 1,5 до 2,8 г. на 100гр. продукта. И это при суточной норме соли – не более 5 грамм, с учетом соли, входящей во все остальные продукты суточного рациона. Даже в сосисках для детского питания соли много – до 1г на 100 г продукта.</text:p>
      <text:p text:style-name="Text_20_body">Выбирая в магазине сосиски или сардельки внимательно изучите маркировку. Отдайте предпочтение изделиям категории А или Б – эта информация должна быть на этикетке.</text:p>
      <text:p text:style-name="Text_20_body">Кроме того, проверьте сроки годности и условия хранения. колбасные изделия должны храниться в холодильнике, при температуре не выше +6°С.</text:p>
      <text:p text:style-name="Text_20_body">Обратите внимание, что к продаже не допускаются колбасные изделия:</text:p>
      <text:p text:style-name="Text_20_body">- с загрязнением на оболочке;</text:p>
      <text:p text:style-name="Text_20_body">- с рыхлым фаршем;</text:p>
      <text:p text:style-name="Text_20_body">- с серым цветом батонов (батончиков);</text:p>
      <text:p text:style-name="Text_20_body">- с наличием бульонно-жировых отеков;</text:p>
      <text:p text:style-name="Text_20_body">- с наличием крупных пустот на разрезе батонов размером более 5 мм;</text:p>
      <text:p text:style-name="Text_20_body">- с лопнувшими или поломанными батонами;</text:p>
      <text:p text:style-name="Text_20_body">- с нарушением целостности оболочки батонов (батончиков) и/или упаковки (для продукции, упакованной под вакуумом или в модифицированной атмосфере.</text:p>
      <text:p text:style-name="Text_20_body">Диетологи не рекомендуют употреблять готовые колбасные изделия чаще 1-2 раз в неделю.</text:p>
      <text:p text:style-name="Text_20_body"><text:span text:style-name="T1">Важно!</text:span></text:p>
      <text:p text:style-name="Text_20_body"><text:span text:style-name="T1">Не покупайте продукты у случайных продавцов</text:span></text:p>
      <text:p text:style-name="Text_20_body">В соответствии с Правилами продажи отдельных видов товаров, утвержденных Постановлением Правительства РФ от 19.01.1998г. № 55 (далее Правила продажи) продавец обязан довести до сведения покупателя фирменное наименование (наименование) своей организации, место ее нахождения (юридический адрес) и режим работы, размещая указанную информацию на вывеске организации. Продавец – индивидуальный предприниматель должен предоставить покупателю информацию о государственной регистрации и наименовании зарегистрировавшего его органа. Указанная информация размещается в удобных для ознакомления местах.</text:p>
      <text:p text:style-name="Text_20_body">Аналогичная информация также должна быть доведена до сведения покупателей при осуществлении торговли во временных помещениях, на ярмарках, с лотков и т.д.</text:p>
      <text:p text:style-name="Text_20_body">При осуществлении разносной торговли представитель продавца должен иметь личную карточку, заверенную подписью лица, ответственного за ее оформление, и печатью продавца, с фотографией, указанием фамилии, имени, отчества представителя продавца, а также сведений о продавце.</text:p>
      <text:p text:style-name="Text_20_body">Если этой информации нет, то у такого продавца лучше продукцию не покупать.</text:p>
      <text:p text:style-name="Text_20_body"><text:span text:style-name="T2">Мясные полуфабрикаты требуют специальных условий хранения, поэтому покупать их следует только в магазинах, оснащенных холодильным оборудованием, в том числе низкотемпературным.</text:span></text:p>
      <text:p text:style-name="Text_20_body"><text:span text:style-name="T1">Условия хранения мясных полуфабрикатов</text:span></text:p>
      <text:p text:style-name="Text_20_body">При хранении и реализации мясных полуфабрикатов должны соблюдаться условия хранения и срок годности, установленные изготовителем. При покупке продукции необходимо обращать внимание на соответствие условий хранения, указанных изготовителем на этикетке фактическим.</text:p>
      <text:p text:style-name="Text_20_body"><text:span text:style-name="T1">На что следует обращать внимание при покупке</text:span></text:p>
      <text:p text:style-name="Text_20_body"><text:span text:style-name="T2">Внешний вид продукта :</text:span></text:p>
      <text:p text:style-name="Text_20_body">- целостность упаковки (упаковка должна быть без внешних дефектов, герметичной);</text:p>
      <text:p text:style-name="Text_20_body">- сохранность формы продукта (форма продукта должна соответствовать традиционному виду продукта, без следов повторного замораживания, заветривания, без деформации, отсутствие «снежной шубы» на замороженных полуфабрикатах);</text:p>
      <text:p text:style-name="Text_20_body"><text:span text:style-name="T2">Этикетка:</text:span></text:p>
      <text:p text:style-name="Text_20_body">Маркировка должна быть на русском языке, а также понятной, легкочитаемой. Маркировка должна включать следующую информацию:</text:p>
      <text:p text:style-name="Text_20_body">- наименование продукции;</text:p>
      <text:p text:style-name="Text_20_body">- состав пищевой продукции;</text:p>
      <text:p text:style-name="Text_20_body">- количество (масса нетто) пищевой продукции;</text:p>
      <text:p text:style-name="Text_20_body">- дату изготовления пищевой продукции;</text:p>
      <text:p text:style-name="Text_20_body">- срок годности пищевой продукции;</text:p>
      <text:p text:style-name="Text_20_body">- условия хранения пищевой продукции;</text:p>
      <text:p text:style-name="Text_20_body">- наименование и место нахождения изготовителя;</text:p>
      <text:p text:style-name="Text_20_body">- рекомендации и (или) ограничения по использованию, в том числе приготовлению пищевой продукции;</text:p>
      <text:p text:style-name="Text_20_body">- показатели пищевой ценности;</text:p>
      <text:p text:style-name="Text_20_body">- сведения о наличии в пищевой продукции компонентов, полученных с применением генно-модифицированных организмов (ГМО).</text:p>
      <text:p text:style-name="Text_20_body">- единый знак обращения продукции на рынке государств - членов Таможенного союза (ЕАС).</text:p>
      <text:p text:style-name="Text_20_body"><text:span text:style-name="T2">В случае возникновения сомнений в качестве мясных полуфабрикатов</text:span> требуйте документы об их происхождении и качестве (товаросопроводительные документы со сведениями о декларации о соответствии, или копию декларации о соответствии).</text:p>
      <text:p text:style-name="Text_20_body"><text:span text:style-name="T1">Если вы все же купили некачественные мясные полуфабрикаты</text:span></text:p>
      <text:p text:style-name="Text_20_body">Необходимо обратиться к продавцу товара с письменной претензией, составленной в двух экземплярах, в которой должны быть чётко сформулированы требования по поводу недостатков товара. Один экземпляр претензии необходимо вручить продавцу, либо направить письмом (желательно с уведомлением). В случае личного вручения претензии, на втором экземпляре продавец должен указать дату, должность, Ф.И.О. лица, принявшего претензию.</text:p>
      <text:p text:style-name="Text_20_body">В соответствии с п.27 Правил продажи, п.1 ст.18 Закона о защите прав потребителей вы вправе потребовать замены на аналогичный товар надлежащего качества, либо вместо предъявления указанных требований отказаться от приобретенного товара и потребовать уплаченной за товар денежной суммы.</text:p>
      <text:p text:style-name="Text_20_body">При этом покупатель по требованию продавца должен возвратить товар ненадлежащего качества.</text:p>
      <text:p text:style-name="Text_20_body">В соответствии с п. 28 Правил продажи, п.5 ст.18 Закона продавец обязан принять товар ненадлежащего качества у покупателя.</text:p>
      <text:p text:style-name="Text_20_body">Отсутствие у покупателя кассового или товарного чека либо иного документа, удостоверяющего факт и условия покупки товара, не является основанием для отказа в удовлетворении его требований и не лишает его возможности ссылаться на свидетельские показания в подтверждение заключения договора и его условий.</text:p>
      <text:p text:style-name="Text_20_body">Если продавец отказался от приемки товара ненадлежащего качества, то следует обратиться в соответствующее Управление Роспотребнадзора в вашем субъекте, по месту нахождения продавца, в письменном виде.</text:p>
      <text:p text:style-name="Text_20_body"><text:line-break/></text:p>
      <text:p text:style-name="Text_20_body"><text:line-break/></text:p>
      <text:p text:style-name="Text_20_body">Адрес страницы: <text:a xlink:type="simple" xlink:href="http://donskoy.mos.ru/potreb-rynok/information/detail/9511570.html" office:name=""><text:span text:style-name="Definition">http://donskoy.mos.ru/potreb-rynok/information/detail/951157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3T17:23:37Z</meta:creation-date>
    <dc:date>2024-12-13T17:23:37Z</dc:date>
  </office:meta>
</office:document-meta>
</file>