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ддверии-новогодних-праздников-роспотребнадзор-рекомендует-как-выбрать-самые-праздничные-фрукты-мандарины."/>В преддверии новогодних праздников Роспотребнадзор рекомендует, как выбрать самые «праздничные» фрукты – мандарины.<text:bookmark-end text:name="в-преддверии-новогодних-праздников-роспотребнадзор-рекомендует-как-выбрать-самые-праздничные-фрукты-мандарины."/></text:h>
      <text:p text:style-name="First_20_paragraph">18.12.2020</text:p>
      <text:p text:style-name="Text_20_body">Чем полезны мандарины</text:p>
      <text:p text:style-name="Text_20_body">Мандарины содержат большое количество витаминов и антиоксидантов, их можно назвать настоящей «кладовой здоровья». В мандаринах полностью отсутствуют нитраты. Лимонная кислота, входящая в его состав, нейтрализует вредные соединения, являясь природным «противоядием». В мандаринах полезна не только мякоть, но и кожура, а также белая сеточка. Кожура богата эфирными маслами, а также <text:a xlink:type="simple" xlink:href="http://fb.ru/article/26263/organicheskie-kislotyi-v-jizni-kajdogo-iz-nas" office:name=""><text:span text:style-name="Definition"><text:span text:style-name="T1">органическими кислотами</text:span></text:span></text:a> и флавоноидами. Полезные свойства мякоти солнечных фруктов полностью сохраняются при транспортировке. Мякоть мандарина состоит на 87 % из воды, еще 7 % приходится на сахар (недаром фрукт такой сладкий), остальное – это кислоты, пектиновые вещества, минеральные соли, гликозиды, эфирные масла и витамины. В мандаринах особенно много аскорбиновой кислоты, что характерно для цитрусовых. Мандарины богаты витаминами группы B, P, K, D. Мандариновый сок содержит минералы, кальций, магний и калий. Кроме того, мандарины— это отличный антидепрессант. Не только вкус, но и цвет, и аромат вызывают ассоциации с праздником, способны поднимать настроение и «лечить» плохое настроение.</text:p>
      <text:p text:style-name="Text_20_body"><text:bookmark text:name="image793727"/> Как выбрать</text:p>
      <text:p text:style-name="Text_20_body">Выбирать следует красивые плоды, с ровной кожицей, без гнили и пятнышек. Помните, что спелые фрукты долго не хранятся. Если вы купили их заранее, то постарайтесь хранить их правильно. Для этого нужно натереть кожицу растительным маслом и поместить фрукты в специальный отсек холодильника и держать при температуре +6 градусов. Очень важен уровень влажности, нельзя дать им засохнуть. Обязательно снимите с мандаринов полиэтиленовый пакет и поместите их в сетку. Если на веточках есть листочки, не обрывайте их, так фрукты дольше хранятся.</text:p>
      <text:p text:style-name="Text_20_body">Цедру импортных апельсинов и мандаринов нужно выбрасывать, и после этого тщательно мыть руки, потому что все цитрусовые проходят обязательную обработку перед транспортировкой сернистыми соединениями (так называемая сульфитация), которые вызывают астматический компонент.</text:p>
      <text:p text:style-name="Text_20_body">Бумага, в которую заворачивают цитрусовые и остальные импортные овощи и фрукты пропитывают специальным составом препятствующим образованию гнили и плесени. Тару под фрукты обрабатывают антисептиком, который может попасть и на фрукты. Поэтому, перед едой фрукты из магазина следует мыть теплой водой с мыло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donskoy.mos.ru/potreb-rynok/information/detail/9546545.html" office:name=""><text:span text:style-name="Definition">http://donskoy.mos.ru/potreb-rynok/information/detail/954654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9T03:04:29Z</meta:creation-date>
    <dc:date>2024-08-09T03:04:29Z</dc:date>
  </office:meta>
</office:document-meta>
</file>