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по-20-января-2021-года-проводится-декларационная-кампания-за-4-квартал-2020-года"/>С 1 по 20 января 2021 года проводится декларационная кампания за 4 квартал 2020 года<text:bookmark-end text:name="с-1-по-20-января-2021-года-проводится-декларационная-кампания-за-4-квартал-2020-года"/></text:h>
      <text:p text:style-name="First_20_paragraph">14.01.2021</text:p>
      <text:p text:style-name="Text_20_body"><text:line-break/></text:p>
      <text:p text:style-name="Text_20_body">Адрес страницы: <text:a xlink:type="simple" xlink:href="http://donskoy.mos.ru/potreb-rynok/information/detail/9639037.html" office:name=""><text:span text:style-name="Definition">http://donskoy.mos.ru/potreb-rynok/information/detail/9639037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2T03:46:25Z</meta:creation-date>
    <dc:date>2024-01-12T03:46:25Z</dc:date>
  </office:meta>
</office:document-meta>
</file>