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стандарт-выпустил-методичку-о-безопасной-перевозке-детей"/>РОССТАНДАРТ ВЫПУСТИЛ МЕТОДИЧКУ О БЕЗОПАСНОЙ ПЕРЕВОЗКЕ ДЕТЕЙ<text:bookmark-end text:name="росстандарт-выпустил-методичку-о-безопасной-перевозке-детей"/></text:h>
      <text:p text:style-name="First_20_paragraph">11.05.2021</text:p>
      <text:p text:style-name="Text_20_body"><text:line-break/></text:p>
      <text:p text:style-name="Text_20_body">Адрес страницы: <text:a xlink:type="simple" xlink:href="http://donskoy.mos.ru/potreb-rynok/information/detail/9931926.html" office:name=""><text:span text:style-name="Definition">http://donskoy.mos.ru/potreb-rynok/information/detail/993192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4T05:50:34Z</meta:creation-date>
    <dc:date>2023-08-14T05:50:34Z</dc:date>
  </office:meta>
</office:document-meta>
</file>