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струкция-о-том-как-принять-участие-в-электронных-общественных-обсуждениях"/>Инструкция о том, как принять участие в электронных общественных обсуждениях<text:bookmark-end text:name="инструкция-о-том-как-принять-участие-в-электронных-общественных-обсуждениях"/></text:h>
      <text:p text:style-name="First_20_paragraph">01.01.1970</text:p>
      <text:p text:style-name="Text_20_body"><text:line-break/></text:p>
      <text:p text:style-name="Text_20_body">Адрес страницы: <text:a xlink:type="simple" xlink:href="http://donskoy.mos.ru/presscenter/mediagallery/134088/9267145/" office:name=""><text:span text:style-name="Definition">http://donskoy.mos.ru/presscenter/mediagallery/134088/9267145/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9T17:27:58Z</meta:creation-date>
    <dc:date>2024-10-19T17:27:58Z</dc:date>
  </office:meta>
</office:document-meta>
</file>