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емье-из-донского-возместили-ущерб-по-городской-программе-страхования-жилья"/>Семье из Донского возместили ущерб по городской программе страхования жилья<text:bookmark-end text:name="семье-из-донского-возместили-ущерб-по-городской-программе-страхования-жилья"/></text:h>
      <text:p text:style-name="First_20_paragraph">28.05.2019</text:p>
      <text:p text:style-name="Text_20_body">Семье из Донского выплатили 412 тысяч рублей по городской программе страхования жилья. Об этом сообщается на <text:a xlink:type="simple" xlink:href="https://www.mos.ru/news/item/56104073/" office:name=""><text:span text:style-name="Definition">Официальном сайте Мэра Москвы.</text:span></text:a></text:p>
      <text:p text:style-name="Text_20_body">В феврале этого года в квартире семьи Богдановых случился пожар, который испортил все имущество. Были повреждены окна, паркетное покрытие пола, стены, двери, окраска потолка, отделка и проводка. Также были разрушены трубопроводы центрального отопления и канализации.</text:p>
      <text:p text:style-name="Text_20_body">По словам Натальи Богдановой – участницы городской программы страхования жилья - выплата существенно спасла ситуацию. После пожара семья обратилась в страховую компанию и после сбора необходимых документов им было возмещено 412 184,12 рублей.</text:p>
      <text:p text:style-name="Text_20_body">- Компенсацию удалось получить в течение месяца после обращения в страховую компанию. Сейчас мы практически заканчиваем ремонт и рады, что в самом начале реализации программы стали ее участниками, - отметила Наталья.</text:p>
      <text:p text:style-name="Text_20_body"><text:line-break/></text:p>
      <text:p text:style-name="Text_20_body">Адрес страницы: <text:a xlink:type="simple" xlink:href="http://donskoy.mos.ru/presscenter/news/detail/8114511.html" office:name=""><text:span text:style-name="Definition">http://donskoy.mos.ru/presscenter/news/detail/811451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9T01:06:32Z</meta:creation-date>
    <dc:date>2023-08-09T01:06:32Z</dc:date>
  </office:meta>
</office:document-meta>
</file>