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творчество-леонидова-в-контексте-архитектуры-мирового-модернизма-хх-века-поговорят-на-шаболовке"/>О творчество Леонидова в контексте архитектуры мирового модернизма ХХ века поговорят «На Шаболовке»<text:bookmark-end text:name="о-творчество-леонидова-в-контексте-архитектуры-мирового-модернизма-хх-века-поговорят-на-шаболовке"/></text:h>
      <text:p text:style-name="First_20_paragraph">29.05.2019</text:p>
      <text:p text:style-name="Text_20_body">Встреча цикла <text:a xlink:type="simple" xlink:href="http://gazeta-moy-rayon-donskoy.ru/2019/05/21/49432/" office:name=""><text:span text:style-name="Definition">«Неизвестный Леонидов»</text:span></text:a> пройдет в галерее «На Шаболовке» 4 июня. В этот раз лекцию посвятят не только Леонидову, но и Корбюзье.</text:p>
      <text:p text:style-name="Text_20_body">Предстоящая лекция называется «Леонидов и Корбюзье. Творчество И. И. Леонидова в контексте архитектуры мирового модернизма ХХ века». Она позволит показать успех Леонидова не только в «авангардном» творчестве, но и в других направлениях.</text:p>
      <text:p text:style-name="Text_20_body">Организаторы уверены, что конструктивизм не исчерпывал творческого мира великого архитектора, поэтому задача цикла - показать все стороны наследия творца. Особое внимание на лекции уделят периоду, когда Леонидов был увлечен культурой Древнего Египта. Также гости выставочного зала поговорят о модернистской и неоклассической стилистике архитектора, ставшей отправной точкой для таких направлений, как ар-деко, и других - в годы постмодернизма.</text:p>
      <text:p text:style-name="Text_20_body"><text:line-break/></text:p>
      <text:p text:style-name="Text_20_body">Адрес страницы: <text:a xlink:type="simple" xlink:href="http://donskoy.mos.ru/presscenter/news/detail/8117587.html" office:name=""><text:span text:style-name="Definition">http://donskoy.mos.ru/presscenter/news/detail/8117587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3T01:50:55Z</meta:creation-date>
    <dc:date>2023-08-23T01:50:55Z</dc:date>
  </office:meta>
</office:document-meta>
</file>