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дмитрий-соколов-рассказал-о-мерах-антитеррористической-защищенности-территории-и-объектов-донского-района"/>Глава управы Дмитрий Соколов рассказал о мерах антитеррористической защищенности территории и объектов Донского района<text:bookmark-end text:name="глава-управы-дмитрий-соколов-рассказал-о-мерах-антитеррористической-защищенности-территории-и-объектов-донского-района"/></text:h>
      <text:p text:style-name="First_20_paragraph">26.10.2021</text:p>
      <text:p text:style-name="Text_20_body"><text:span text:style-name="T1">Выступление главы Донского управы района Соколова Д.Н., председателя постоянно действующей рабочей группы управы Донского района города Москвы по вопросам профилактики терроризма, минимизации и (или) ликвидации последствий его проявлений. </text:span></text:p>
      <text:p text:style-name="Text_20_body">В соответствии с Указом Мэра Москвы от 26.12.2018 № 109-УМ в управе Донского района организована постоянно действующая рабочая группа (далее – ПДРГ) по профилактике терроризма, минимизации и (или) ликвидации последствий его проявлений.</text:p>
      <text:p text:style-name="Text_20_body">Приоритетными направлениями деятельности постоянно действующей рабочей группы управы Донского района в 2021 году являются:</text:p>
      <text:p text:style-name="Text_20_body">- обеспечение антитеррористической защищённости объектов, расположенных на территории района, прежде всего мест массового пребывания людей, включая жилой фонд района;</text:p>
      <text:p text:style-name="Text_20_body">- проведение мониторинга социально-экономических и иных процессов, оказывающих влияние на ситуацию в области противодействия терроризму;</text:p>
      <text:p text:style-name="Text_20_body">-обеспечение безопасности проведения значимых общественно-политических, культурно-массовых мероприятий;</text:p>
      <text:p text:style-name="Text_20_body">- проведение категорирования и паспортизации мест массового пребывания людей в соответствии с постановлением Правительства РФ от 25.03.2015 № 272 «Об утверждении требований к антитеррористической защищенности мест массового пребывания людей и объектов (территорий), подлежащих обязательной охране войсками национальной гвардии Российской Федерации, и форм паспортов безопасности таких мест и объектов (территорий)» и постановлением Правительства Российской Федерации от 19 октября 2017 г. № 1273 «Об утверждении требований к антитеррористической защищенности торговых объектов (территорий) и формы паспорта безопасности торгового объекта (территории)».</text:p>
      <text:p text:style-name="Text_20_body">Заседания постоянно действующей рабочей группы по профилактике терроризма, минимизации и (или) ликвидации последствий его проявлений проводятся в соответствии с разработанным планом.</text:p>
      <text:p text:style-name="Text_20_body">За прошедший период 2021 года проведены 5 плановых и 1 внеплановое заседание постоянно действующей рабочей группы Донского района города Москвы. Основные вопросы, рассмотренные на заседаниях:</text:p>
      <text:p text:style-name="Text_20_body">- О состоянии и мерах по укреплению антитеррористической защищенности объектов жилищно-коммунального хозяйства;</text:p>
      <text:p text:style-name="Text_20_body">- Об обеспечении безопасности и антитеррористической защищенности в общеобразовательных и детских дошкольных учреждениях;</text:p>
      <text:p text:style-name="Text_20_body">- Об укреплении правопорядка и общественной безопасности, совершенствовании организации профилактической работы;</text:p>
      <text:p text:style-name="Text_20_body">- О мерах по обеспечению безопасности и антитеррористической защищенности населения и объектов района в период праздников, посвященных Дню Весны и Труда и Дню Победы;</text:p>
      <text:p text:style-name="Text_20_body">- О состоянии работы и осуществления контроля за подвальными и чердачными помещениями домов, с целью обнаружения мест возможного складирования в них предметов и веществ, которые могут быть использованы в качестве средств совершения диверсионно-террористических актов;</text:p>
      <text:p text:style-name="Text_20_body">- Об обеспечении безопасности и антитеррористической защищенности крупных спортивных объектов, расположенных на территории района;</text:p>
      <text:p text:style-name="Text_20_body">- Об обеспечении безопасности и антитеррористической защищенности на объектах потребительского рынка и услуг, а также о принимаемых мерах по укреплению антитеррористической защищенности на крупных торговых объектах и обеспечения безопасности их посетителей;</text:p>
      <text:p text:style-name="Text_20_body">- О результатах и состояния работы по проверке предприятий и организаций, объектов, независимо от форм собственности, администрации которых привлекают для работы иностранных граждан;</text:p>
      <text:p text:style-name="Text_20_body">- Об обеспечении безопасности и антитеррористической защищенности в период подготовки и проведения мероприятий, посвященных Дню знаний и Дню города;</text:p>
      <text:p text:style-name="Text_20_body">- Об обеспечении безопасности и антитеррористической защищенности в период подготовки и проведения мероприятий, посвященных выборам депутатов Государственной Думы Федерального Собрания РФ VIII созыва.</text:p>
      <text:p text:style-name="Text_20_body">В результате реализации комплексных мероприятий в сфере противодействия терроризму и экстремизму, рекомендаций Национального Антитеррористического комитета, Антитеррористической комиссии Южного административного округа города Москвы оперативная обстановка на территории Донского района остается стабильной. Террористических актов не допущено. Проявлений экстремизма в молодежной среде не отмечено.</text:p>
      <text:p text:style-name="Text_20_body">Координационная деятельность</text:p>
      <text:p text:style-name="Text_20_body">В целях предупреждения и профилактики правонарушений на территории Донского района города Москвы действует система мониторинга криминогенной обстановки, установлено взаимодействие с заинтересованными структурами района ОМВД, общественным пунктом охраны порядка, народной дружиной.</text:p>
      <text:p text:style-name="Text_20_body">Информационная деятельность</text:p>
      <text:p text:style-name="Text_20_body">Силами ОПОП и ГБУ «Жилищник Донского района» организовано распространение памяток для жителей о необходимости повышения бдительности, действиях при обнаружении подозрительных предметов и возникновении ЧС, а также сведений о телефонах «горячих линий» правоохранительных органов окружных и районных служб.</text:p>
      <text:p text:style-name="Text_20_body">Информация о действиях населения при угрозе возникновения террористических актов в местах массового пребывания людей размещена на официальном сайте управы района. На информационных стендах в подъездах многоквартирных домов и дворовых территориях размещена информация о необходимости проявления бдительности, информировании правоохранительных органов о каждом случае обнаружения бесхозных или брошенных предметов с указанием телефонов экстренных служб.</text:p>
      <text:p text:style-name="Text_20_body">Противодействие идеологии терроризма</text:p>
      <text:p text:style-name="Text_20_body">В современных условиях терроризм является одной из основных угроз национальной безопасности Российской Федерации, что определяет необходимость противодействия ему на всех направлениях.</text:p>
      <text:p text:style-name="Text_20_body">Вопросы противодействия терроризму регулируются различными отраслями российского законодательства и базируются на положениях Концепции противодействия терроризму в Российской Федерации.</text:p>
      <text:p text:style-name="Text_20_body">Деятельность органов государственной власти и органов местного самоуправления, а также юридических и физических лиц осуществляется:</text:p>
      <text:p text:style-name="Text_20_body">- по предупреждению терроризма, в том числе по выявлению и последующему устранению причин и условий, способствующих совершению террористических актов (профилактика терроризма);</text:p>
      <text:p text:style-name="Text_20_body">- по выявлению, предупреждению, пресечению, раскрытию и расследованию террористического акта (борьба с терроризмом);</text:p>
      <text:p text:style-name="Text_20_body">- по минимизации и (или) ликвидации последствий проявлений терроризма.</text:p>
      <text:p text:style-name="Text_20_body">В управе Донского района создана постоянно действующая пропагандистская группа по противодействию идеологии терроризма. Совместно с образовательными и досуговым учреждениями, органом местного самоуправления, расположенными на территории района, организована работа по проведению мероприятий, направленных на профилактику и противодействие идеологии терроризма, проведение информационно-разъяснительной работы с целью профилактики вовлечения подростков, молодежи в экстремистскую и террористическую деятельность. Работа постоянно действующей пропагандистской группы проводится согласно перечню мероприятий по противодействию идеологии терроризма.</text:p>
      <text:p text:style-name="Text_20_body">В плане предусматриваются культурно-просветительские мероприятия, направленные на профилактику правонарушений, формирование уважительного отношения к культуре и религиям народов, проживающих на территории России, проводятся различные конкурсы, фестивали, направленные на гармонизацию межнациональных отношений, духовное и патриотическое воспитание подростков, молодежи. В школах проводятся школьные линейки, классные часы, уроки памяти и мужества, тематические конкурсы.</text:p>
      <text:p text:style-name="Text_20_body">ГБУ «Жилищник Донского района» проводит прием на работу иностранных граждан только после проверки их органами внутренних дел России по Донского району и отделом по вопросам миграции. При приеме на работу в отделе кадров ГБУ «Жилищник Донского района» с гражданами проводится беседа о личных качествах, роде занятий в свободное время, семье, близком окружении. Начальниками участков проводятся профилактические беседы о необходимости соблюдать правила, требования российского законодательства, правила поведения в обществе на территории РФ, о недопущении противоправных действий, проявлений актов терроризма, экстремизма и ксенофоб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presscenter/officially/detail/10353111.html" office:name=""><text:span text:style-name="Definition">http://donskoy.mos.ru/presscenter/officially/detail/1035311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10:48:26Z</meta:creation-date>
    <dc:date>2023-07-25T10:48:26Z</dc:date>
  </office:meta>
</office:document-meta>
</file>