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вью-главы-управы-соколова-д.н.-о-мерах-антитеррористической-защищенности-территории-и-объектов-донского-района-май-2024"/>Интервью главы управы Соколова Д.Н. о мерах антитеррористической защищенности территории и объектов Донского района, май 2024<text:bookmark-end text:name="интервью-главы-управы-соколова-д.н.-о-мерах-антитеррористической-защищенности-территории-и-объектов-донского-района-май-2024"/></text:h>
      <text:p text:style-name="First_20_paragraph">17.05.2024</text:p>
      <text:p text:style-name="Text_20_body"><text:span text:style-name="T1">Выступление главы управы Донского района Д.Н. Соколова, председателя постоянно действующей рабочей группы управы Донского района города Москвы по вопросам профилактики терроризма, минимизации и (или) ликвидации последствий его проявлений</text:span></text:p>
      <text:p text:style-name="Text_20_body">В соответствии с Указом Мэра Москвы от 26.12.2018 № 109-УМ в управе Донского района организована постоянно действующая рабочая группа (далее – ПДРГ) по профилактике терроризма, минимизации и (или) ликвидации последствий его проявлений.</text:p>
      <text:p text:style-name="Text_20_body">Приоритетными направлениями деятельности постоянно действующей рабочей группы управы района в 2024 году являются:</text:p>
      <text:p text:style-name="Text_20_body">- обеспечение антитеррористической защищённости объектов, расположенных на территории района, прежде всего мест массового пребывания людей, включая жилой фонд района;</text:p>
      <text:p text:style-name="Text_20_body">- проведение мониторинга социально-экономических и иных процессов, оказывающих влияние на ситуацию в области противодействия терроризму;</text:p>
      <text:p text:style-name="Text_20_body">-обеспечение безопасности проведения значимых общественно-политических, культурно-массовых мероприятий;</text:p>
      <text:p text:style-name="Text_20_body">- проведение категорирования и паспортизации мест массового пребывания людей в соответствии с постановлением Правительства РФ от 25.03.2015 № 272 «Об утверждении требований к антитеррористической защищенности мест массового пребывания людей и объектов (территорий), подлежащих обязательной охране войсками национальной гвардии Российской Федерации, и форм паспортов безопасности таких мест и объектов (территорий)» и постановлением Правительства Российской Федерации от 19 октября 2017 г. № 1273 «Об утверждении требований к антитеррористической защищенности торговых объектов (территорий) и формы паспорта безопасности торгового объекта (территории)».</text:p>
      <text:p text:style-name="Text_20_body">Заседания постоянно действующей рабочей группы по профилактике терроризма, минимизации и (или) ликвидации последствий его проявлений проводятся в соответствии с разработанным планом.</text:p>
      <text:p text:style-name="Text_20_body">За три квартала 2024 года проведено 3 заседания постоянно действующей рабочей группы (16.02.2024, 26.04.2024, 29.08.2024), на которых рассмотрены вопросы о выполнении ранее принятых решений ПДРГ района, а также об исполнении Плана работы ПДРГ района по вопросам профилактики терроризма, минимизации и (или) ликвидации последствий его проявления на 2024 год и об исполнении Перечня мероприятий района на 2024 год по противодействию идеологии терроризма, об исполнении на территории района постановления Правительства РФ от 25.03.2015 №272, о состоянии Антитеррористической защищенности многоквартирных домов на территории района, о проведении адресной профилактической работы в образовательной сфере, молодежной среде и среди иностранцев, находящихся на территории района, в том числе среди трудовых мигрантов, прежде всего из стран с высокой террористической активностью, привлечение к этой работе образовательных организаций, работодателей, представителей общественных организаций, о мерах по обеспечению безопасности граждан и антитеррористической защищенности объектов, расположенных на территории района в период подготовки и проведения праздничных мероприятий, посвященных 79 годовщине Победы в ВОВ, Дню Весны и Труда, а также в период празднования Пасхи, о мерах по усилению безопасности и противодействия возможным террористическим актам в период подготовки и проведения выпускных вечеров в районе и дополнительных мерах по повышению уровня антитеррористической защищенности мест отдыха детей при подготовке к летнему оздоровительному отдыху, о результатах мониторинга обстановки на территории района в местах компактного проживания мигрантов, осуществления ими трудовой деятельности, проведения ими религиозных собраний, а также использования его результатов в профилактической работе с лицами, подверженными воздействию идеологии терроризма и (или) подпавшими под её влияние, о реализации мер, направленных</text:p>
      <text:p text:style-name="Text_20_body">на обеспечение антитеррористической защищенности религиозных объектов</text:p>
      <text:p text:style-name="Text_20_body">В результате реализации комплексных мероприятий в сфере противодействия терроризму и экстремизму, рекомендаций Национального Антитеррористического комитета, Антитеррористической комиссии Южного административного округа города Москвы оперативная обстановка на территории района остается стабильной. Террористических актов не допущено. Проявлений экстремизма в молодежной среде не отмечено.</text:p>
      <text:p text:style-name="Text_20_body"><text:span text:style-name="T1">Информационная деятельность</text:span></text:p>
      <text:p text:style-name="Text_20_body">Силами ОПОП и ГБУ «Жилищник Донского района» организовано распространение памяток для жителей о необходимости повышения бдительности, действиях при обнаружении подозрительных предметов и возникновении ЧС, а также сведений о телефонах «горячих линий» правоохранительных органов окружных и районных служб.</text:p>
      <text:p text:style-name="Text_20_body">Информация о действиях населения при угрозе возникновения террористических актов в местах массового пребывания людей размещена на официальном сайте управы района. На информационных стендах в подъездах многоквартирных домов и дворовых территориях размещена информация о необходимости проявления бдительности, информировании правоохранительных органов о каждом случае обнаружения бесхозных или брошенных предметов с указанием телефонов экстренных служб.</text:p>
      <text:p text:style-name="Text_20_body"><text:span text:style-name="T1">Координационная деятельность</text:span></text:p>
      <text:p text:style-name="Text_20_body">В целях предупреждения и профилактики правонарушений на территории района действует система мониторинга криминогенной обстановки, установлено взаимодействие с заинтересованными структурами района ОМВД, общественным пунктом охраны порядка, народной дружиной.</text:p>
      <text:p text:style-name="Text_20_body"><text:span text:style-name="T1">Противодействие идеологии терроризма</text:span></text:p>
      <text:p text:style-name="Text_20_body">В современных условиях терроризм является одной из основных угроз национальной безопасности Российской Федерации, что определяет необходимость противодействия ему на всех направлениях.</text:p>
      <text:p text:style-name="Text_20_body">Вопросы противодействия терроризму регулируются различными отраслями российского законодательства и базируются на положениях Концепции противодействия терроризму в Российской Федерации.</text:p>
      <text:p text:style-name="Text_20_body">Деятельность органов государственной власти и органов местного самоуправления, а также юридических и физических лиц осуществляется:</text:p>
      <text:p text:style-name="Text_20_body">- по предупреждению терроризма, в том числе по выявлению и последующему устранению причин и условий, способствующих совершению террористических актов (профилактика терроризма);</text:p>
      <text:p text:style-name="Text_20_body">- по выявлению, предупреждению, пресечению, раскрытию и расследованию террористического акта (борьба с терроризмом);</text:p>
      <text:p text:style-name="Text_20_body">- по минимизации и (или) ликвидации последствий проявлений терроризма.</text:p>
      <text:p text:style-name="Text_20_body">В управе района создана постоянно действующая пропагандистская группа по противодействию идеологии терроризма. Совместно с образовательными и досуговым учреждениями, органом местного самоуправления, расположенными на территории района, организована работа по проведению мероприятий, направленных на профилактику и противодействие идеологии терроризма, проведение информационно-разъяснительной работы с целью профилактики вовлечения подростков, молодежи в экстремистскую и террористическую деятельность. Работа постоянно действующей пропагандистской группы проводится согласно перечню мероприятий по противодействию идеологии терроризма.</text:p>
      <text:p text:style-name="Text_20_body">В плане предусматриваются культурно-просветительские мероприятия, направленные на профилактику правонарушений, формирование уважительного отношения к культуре и религиям народов, проживающих на территории России, проводятся различные конкурсы, фестивали, направленные на гармонизацию межнациональных отношений, духовное и патриотическое воспитание подростков, молодежи. В школах проводятся школьные линейки, классные часы, уроки памяти и мужества, тематические конкурсы.</text:p>
      <text:p text:style-name="Text_20_body">ГБУ «Жилищник Донского района» проводит прием на работу иностранных граждан только после проверки их органами внутренних дел России по Донскому району и отделом по вопросам миграции. При приеме на работу в отделе кадров ГБУ «Жилищник Донского района» с гражданами проводится беседа о личных качествах, роде занятий в свободное время, семье, близком окружении. Начальниками участков проводятся профилактические беседы о необходимости соблюдать правила, требования российского законодательства, правила поведения в обществе на территории РФ, о недопущении противоправных действий, проявлений актов терроризма, экстремизма и ксенофобии.</text:p>
      <text:p text:style-name="Text_20_body"><text:line-break/></text:p>
      <text:p text:style-name="Text_20_body">Адрес страницы: <text:a xlink:type="simple" xlink:href="http://donskoy.mos.ru/presscenter/officially/detail/12373971.html" office:name=""><text:span text:style-name="Definition">http://donskoy.mos.ru/presscenter/officially/detail/1237397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22:41:01Z</meta:creation-date>
    <dc:date>2025-01-09T22:41:01Z</dc:date>
  </office:meta>
</office:document-meta>
</file>