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клонение-от-призыва-на-военную-службу"/>Уклонение от призыва на военную службу<text:bookmark-end text:name="уклонение-от-призыва-на-военную-службу"/></text:h>
      <text:p text:style-name="First_20_paragraph">15.06.2021</text:p>
      <text:p text:style-name="Text_20_body"><text:line-break/></text:p>
      <text:p text:style-name="Text_20_body">Адрес страницы: <text:a xlink:type="simple" xlink:href="http://donskoy.mos.ru/priziv/on-the-progress-of-the-recruiting-campaign/detail/10031444.html" office:name=""><text:span text:style-name="Definition">http://donskoy.mos.ru/priziv/on-the-progress-of-the-recruiting-campaign/detail/1003144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1:28:03Z</meta:creation-date>
    <dc:date>2025-05-12T11:28:03Z</dc:date>
  </office:meta>
</office:document-meta>
</file>