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изыве-в-октябре-декабре-2021-г."/>О призыве в октябре-декабре 2021 г.<text:bookmark-end text:name="о-призыве-в-октябре-декабре-2021-г."/></text:h>
      <text:p text:style-name="First_20_paragraph">01.10.2021</text:p>
      <text:p text:style-name="Text_20_body"><text:line-break/></text:p>
      <text:p text:style-name="Text_20_body">Адрес страницы: <text:a xlink:type="simple" xlink:href="http://donskoy.mos.ru/priziv/on-the-progress-of-the-recruiting-campaign/detail/10290291.html" office:name=""><text:span text:style-name="Definition">http://donskoy.mos.ru/priziv/on-the-progress-of-the-recruiting-campaign/detail/1029029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8:18:14Z</meta:creation-date>
    <dc:date>2023-05-15T08:18:14Z</dc:date>
  </office:meta>
</office:document-meta>
</file>