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viii-всероссийская-информационно-агитационная-акция-есть-такая-профессия---родину-защищать"/>VIII Всероссийская информационно-агитационная акция "Есть такая профессия - Родину защищать!"<text:bookmark-end text:name="viii-всероссийская-информационно-агитационная-акция-есть-такая-профессия---родину-защищать"/></text:h>
      <text:p text:style-name="First_20_paragraph">18.01.2023</text:p>
      <text:p text:style-name="Text_20_body">В рамках проводимой VIII Всероссийской информационно агитационной акции «Есть такая профессия - Родину защищать!» 18 февраля - 2023 года с 10 до 13 часов в Московском высшем общевойсковом командном училище проводится «День открытых дверей» по адресу г. Москва, ул. Головачева, д. 2 (м. Люблино).</text:p>
      <text:p text:style-name="Text_20_body"><text:line-break/></text:p>
      <text:p text:style-name="Text_20_body">Московское высшее общевойсковое командное орденов Жукова, Ленина и Октябрьской Революции Краснознаменное училище является одним из старейших и известнейших учебных заведений в Российской Федерации с вековой историей и традициями. Выпускники Московского высшего общевойскового командного училища неоднократно доказывали, что училище воспитывает из курсантов настоящих офицеров и защитников нашей Родины.</text:p>
      <text:p text:style-name="Text_20_body"><text:line-break/></text:p>
      <text:p text:style-name="Text_20_body">По вопросам участия и взаимодействия в данном мероприятии, обращаться к члену приемной комиссии Московского Высшего общевойскового командного училища: майору Никотину Ивану Юрьевичу, тел.: 8(964) 762-00-46</text:p>
      <text:p text:style-name="Text_20_body"><text:line-break/></text:p>
      <text:p text:style-name="Text_20_body">Адрес страницы: <text:a xlink:type="simple" xlink:href="http://donskoy.mos.ru/priziv/on-the-progress-of-the-recruiting-campaign/detail/11351624.html" office:name=""><text:span text:style-name="Definition">http://donskoy.mos.ru/priziv/on-the-progress-of-the-recruiting-campaign/detail/1135162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4T13:21:05Z</meta:creation-date>
    <dc:date>2024-01-14T13:21:05Z</dc:date>
  </office:meta>
</office:document-meta>
</file>