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военном-комиссариате-даниловского-района-южного-ао-города-москвы-открыт-консультационный-пункт-по-военно-профессиональной-ориентации-для-юношей-и-девушек"/>В военном комиссариате Даниловского района Южного АО города Москвы открыт консультационный пункт по военно-профессиональной ориентации для юношей и девушек<text:bookmark-end text:name="в-военном-комиссариате-даниловского-района-южного-ао-города-москвы-открыт-консультационный-пункт-по-военно-профессиональной-ориентации-для-юношей-и-девушек"/></text:h>
      <text:p text:style-name="First_20_paragraph">13.03.2023</text:p>
      <text:p text:style-name="Text_20_body"><text:span text:style-name="T1">Уважаемые юноши и девушки!</text:span></text:p>
      <text:p text:style-name="Text_20_body">В военном комиссариате Даниловского района Южного АО города Москвы</text:p>
      <text:p text:style-name="Text_20_body">открыт консультационный пункт по военно-профессиональной ориентации для юношей и девушек, желающих поступать в военные образовательные организации, находящиеся в введении Министерства обороны РФ и ФОИВ РФ для обучения по образовательным программам высшего и среднего профессионального образования.</text:p>
      <text:p text:style-name="Text_20_body">Все желающие могут обратиться и получить полную информацию по порядку поступления в Высшее военное учебное заведение Министерства обороны РФ.</text:p>
      <text:p text:style-name="Text_20_body">понедельник - пятница, с 09:00-17:00 в военном комиссариате Даниловского района ЮАО г. Москвы</text:p>
      <text:p text:style-name="Text_20_body">( м. Автозаводская, Пересветов переулок, д.5, каб. 209,</text:p>
      <text:p text:style-name="Text_20_body">тел. 8 (977) 287-61-06 Мосякин Роман Андреевич)</text:p>
      <text:p text:style-name="Text_20_body">Интернет ресурс: <text:span text:style-name="T2">https://vuz.mil.ru/Vysshie-uchebnye-zavedeniya</text:span></text:p>
      <text:p text:style-name="Text_20_body"><text:span text:style-name="T1">УМНЫМ, СИЛЬНЫМ, ЗАКАЛЕННЫМ И СОБРАННЫМ МОЛОДЫМ ЧЕЛОВЕКОМ МОЖНО СТАТЬ, ЕСЛИ ПРОЙДЕШЬ НАСТОЯЩУЮ АРМЕЙСКУЮ ШКОЛУ МУЖЕСТВА, ТОВАРИЩЕСТВА И ВЗАИМОПОМОЩИ!</text:span></text:p>
      <text:p text:style-name="Text_20_body"><text:line-break/></text:p>
      <text:p text:style-name="Text_20_body">Адрес страницы: <text:a xlink:type="simple" xlink:href="http://donskoy.mos.ru/priziv/on-the-progress-of-the-recruiting-campaign/detail/11461584.html" office:name=""><text:span text:style-name="Definition">http://donskoy.mos.ru/priziv/on-the-progress-of-the-recruiting-campaign/detail/11461584.html</text:span></text:a></text:p>
      <text:p text:style-name="Text_20_body"><text:a xlink:type="simple" xlink:href="http://donskoy.mos.ru" office:name=""><text:span text:style-name="Definition">Управа До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6T12:51:06Z</meta:creation-date>
    <dc:date>2023-05-26T12:51:06Z</dc:date>
  </office:meta>
</office:document-meta>
</file>