
<file path=META-INF/manifest.xml><?xml version="1.0" encoding="utf-8"?>
<manifest:manifest xmlns:manifest="urn:oasis:names:tc:opendocument:xmlns:manifest:1.0" manifest:version="1.2">
  <manifest:file-entry manifest:media-type="application/vnd.oasis.opendocument.text" manifest:full-path="/"/>
  <manifest:file-entry manifest:media-type="application/xml" manifest:full-path="content.xml" manifest:version="1.2"/>
  <manifest:file-entry manifest:media-type="application/rdf+xml" manifest:full-path="manifest.rdf" manifest:version="1.2"/>
  <manifest:file-entry manifest:media-type="application/xml" manifest:full-path="styles.xml" manifest:version="1.2"/>
  <manifest:file-entry manifest:media-type="application/xml" manifest:full-path="meta.xml" manifest:version="1.2"/>
  <manifest:file-entry manifest:media-type="application/xml" manifest:full-path="settings.xml" manifest:version="1.2"/>
  <manifest:file-entry manifest:media-type="application/xml" manifest:full-path="Configurations2/accelerator/current.xml" manifest:version="1.2"/>
  <manifest:file-entry manifest:media-type="image/png" manifest:full-path="Thumbnails/thumbnail.png" manifest:version="1.2"/>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2">
  <office:font-face-decls>
    <style:font-face style:name="Courier New" style:font-family-generic="modern" style:font-pitch="fixed" svg:font-family="'Courier New'"/>
  </office:font-face-decls>
  <office:automatic-styles>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office:automatic-styles>
  <office:body>
    <office:text>
      <text:h text:style-name="Heading_20_3" text:outline-level="3"><text:bookmark-start text:name="служба-в-вооружённых-силах"/>Служба в Вооружённых Силах<text:bookmark-end text:name="служба-в-вооружённых-силах"/></text:h>
      <text:p text:style-name="First_20_paragraph">24.07.2023</text:p>
      <text:p text:style-name="Text_20_body">Служба в Вооруженных Силах - важный этап в биографии каждого мужчины. Здесь ты пройдешь не только хорошую школу жизни, но и приобретешь настоящих друзей, окрепнешь физически и духовно, возмужаешь, тебе будет доверено боевое оружие. В рядах Вооруженных Сил РФ (ВС РФ) у тебя есть возможность проявить себя с самой лучшей стороны, понять, на что ты действительно способен. Ведь сегодня в российской армии большое внимание уделяется <text:a xlink:type="simple" xlink:href="http://sc.mil.ru/social/sport.htm" office:name=""><text:span text:style-name="Definition">физической подготовке</text:span></text:a>, дисциплине, воспитанию ответственности и умению постоять за себя и своего товарища.</text:p>
      <text:p text:style-name="Text_20_body">Долг, честь, служба Отечеству - вот главные составляющие мотивации военной службы.</text:p>
      <text:p text:style-name="Text_20_body">Мир меняется, появляются новые угрозы и вызовы, и российская армия меняется вслед за ними. Новый облик Вооруженных Сил России, в которых ты будешь служить, разительно отличается от того, что был прежде.</text:p>
      <text:p text:style-name="Text_20_body">Ты получишь <text:a xlink:type="simple" xlink:href="http://recrut.mil.ru/career/conscription/uniform/clothing/more.htm?id=1526@cmsPhotoGallery" office:name=""><text:span text:style-name="Definition">новую военную форму</text:span></text:a>, при создании и в разработке которой был учтен опыт передовых армий мира. Легкая, прочная и удобная, сделанная с применением самых современных технологий и материалов, она обеспечит тебе комфорт в повседневных условиях.</text:p>
      <text:p text:style-name="Text_20_body">Срок военной службы по призыву уменьшился с двух лет до одного года. При этом произошла гуманизация военной службы. По возможности, тебя могут направить для прохождения службы вблизи места жительства (в первую очередь это касается граждан, женатых, имеющих детей или пенсионного возраста родителей). Ты сможешь в увольнении надевать гражданскую одежду, из воинской части связываться с домом по мобильному телефону.</text:p>
      <text:p text:style-name="Text_20_body">Сегодня солдат полностью освобожден от всех видов хозяйственных работ - их теперь выполняют гражданские структуры. Высвобожденное время целиком посвящено профессиональной подготовке. Улучшено качество питания военнослужащих. Осуществляется поэтапный переход на организацию питания с элементами «шведского стола». В расположении подразделений установлены душевые кабины и стиральные машины. В послеобеденное время военнослужащим предоставляется 1 час отдыха (сна).</text:p>
      <text:p text:style-name="Text_20_body">Если ты перспективный спортсмен, например, член сборной команды России, то тебя могут направить для прохождения военной службы в спортивную роту. При этом будет предоставлена возможность участвовать в Олимпийских играх, чемпионатах мира, Европы и других соревнованиях.</text:p>
      <text:p text:style-name="Text_20_body">Наиболее талантливые выпускники вузов и студенты, склонные к научной работе, могут быть направлены для прохождения военной службы в научные роты, где они смогут продолжать заниматься научными исследованиями по выбранным направлениям.</text:p>
      <text:p text:style-name="Text_20_body">Если ты до службы в Вооруженных Силах уже успел пройти подготовку в одном из военно-патриотических клубов или системе ДОСААФ России, то в армии у тебя будет немало преимуществ. Ты быстрее втянешься в армейскую жизнь и сможешь занять наиболее ответственную и вместе с тем интересную <text:a xlink:type="simple" xlink:href="http://dyn.recrut.mil.ru/career/conscription/post/army.htm" office:name=""><text:span text:style-name="Definition">должность</text:span></text:a>. Например, будешь служить оператором сложной боевой техники, командиром боевой машины и т.д.</text:p>
      <text:p text:style-name="Text_20_body">Если же до призыва ты не был знаком с военной жизнью, то у тебя появится шанс получить полезную специальность в рядах Вооруженных Сил. Приобретенный профессиональный опыт пригодится и в гражданской жизни, облегчит поиск работы или выбор высшего учебного заведения.</text:p>
      <text:p text:style-name="Text_20_body">Служба в армии и на флоте - почетная обязанность гражданина России, которая дает немалые преимущества в дальнейшем. Отслужив по призыву, ты получишь право на льготное поступление в государственные вузы: возможна замена вступительных экзаменов собеседованием или освобождение от экзаменов по общеобразовательным предметам. Кроме того, сам факт службы в Российской армии или Военно-Морском Флоте даст тебе весомые преимущества при поступлении в военные учебные заведения.</text:p>
      <text:p text:style-name="Text_20_body">На основании рекомендации командира воинской части после увольнения с военной службы по призыву ты также получаешь право обучения на подготовительных отделениях вузов за счет федерального бюджета.</text:p>
      <text:p text:style-name="Text_20_body">Ну, а если ты мечтаешь сделать карьеру в государственной структуре или ведомственном учреждении, служба в Вооруженных Силах - зачастую обязательное условие приема на работу, поскольку многие предприятия и структуры вообще не берут в свой штат граждан, не прошедших военную службу.</text:p>
      <text:p text:style-name="Text_20_body">Конечно, армия - есть армия, и где бы ни проходила служба, легкой она не будет. Но ведь настоящие мужчины идут в ряды Вооруженных Сил не за легкой жизнью. А за тем, чтобы отдать долг Родине - научиться защищать себя, свою семью, свою страну.</text:p>
      <text:p text:style-name="Text_20_body">Призывники, согласно ст. 10 ФЗ «О воинской обязанности и военной службе», обязаны:</text:p>
      <text:p text:style-name="Text_20_body">- состоять на воинском учете по месту жительства в военном комиссариате;</text:p>
      <text:p text:style-name="Text_20_body">- явиться в установленное время и место по вызову (повестке) в военный комиссариат по месту жительства или месту временного пребывания;</text:p>
      <text:p text:style-name="Text_20_body">- сообщить в двухнедельный срок в военный комиссариат по месту жительства об изменении семейного положения, образования, места работы или должности, места жительства в пределах муниципального района, городского округа или внутригородской территории города федерального значения. Если призывник меняет место жительства в пределах территории, подведомственной данному военному комиссариату, он обязан сообщить об этом в военный комиссариат;</text:p>
      <text:p text:style-name="Text_20_body">- сняться с воинского учета при переезде на новое место жительства или место временного пребывания (на срок более трех месяцев) и встать на воинский учет при прибытии на новое место жительства или место временного пребывания;</text:p>
      <text:p text:style-name="Text_20_body">- снятся с воинского учета при выезде из РФ на срок свыше шести месяцев и встать на воинский учет в двухнедельный срок по возвращении в РФ. Гражданин выезжающий за пределы РФ, обязан сдать в военный комиссариат удостоверение гражданина, подлежащего призыву на военную службу. Удостоверение приобщается к личному делу призывника;</text:p>
      <text:p text:style-name="Text_20_body">- бережно хранить документ воинского учёта, в случае утраты документа в двухнедельный срок обратиться в военный комиссариат для решения вопроса о получении документов взамен утраченных.</text:p>
      <text:p text:style-name="Text_20_body"><text:a xlink:type="simple" xlink:href="http://ivo.garant.ru/document/redirect/12125267/0" office:name=""><text:span text:style-name="Definition">Кодекс Российской Федерации об административных правонарушениях от 30 декабря 2001 г. N 195-ФЗ (КоАП РФ) (с изменениями и дополнениями)</text:span></text:a></text:p>
      <text:p text:style-name="Text_20_body">Глава 21. Административные правонарушения в области воинского учета</text:p>
      <text:p text:style-name="Text_20_body">Статья 21.5.Неисполнение гражданами обязанностей по <text:a xlink:type="simple" xlink:href="http://ivo.garant.ru/document/redirect/178405/200" office:name=""><text:span text:style-name="Definition">воинскому учету</text:span></text:a></text:p>
      <text:p text:style-name="Text_20_body">Неявка гражданина, состоящего или обязанного состоять на воинском учете, по вызову (повестке) военного комиссариата или иного органа, осуществляющего воинский учет, в установленные время и место без уважительной причины, неявка в установленный срок в военный комиссариат для постановки на воинский учет, снятия с воинского учета и внесения изменений в документы воинского учета при переезде на новое место жительства, расположенное за пределами территории муниципального образования, место пребывания на срок более трех месяцев либо выезде из Российской Федерации на срок более шести месяцев или въезде в Российскую Федерацию, а равно несообщение в установленный срок в военный комиссариат или в иной орган, осуществляющий воинский учет, об изменении семейного положения, образования, места работы или должности, о переезде на новое место жительства, расположенное в пределах территории муниципального образования, или место пребывания -</text:p>
      <text:p text:style-name="Text_20_body">влечет предупреждение или наложение административного штрафа в размере от пятисот до трех тысяч рублей.</text:p>
      <text:p text:style-name="Text_20_body">Лицо, уклоняющееся от призыва на военную службу, подлежит уголовной ответственности по ч. 1 ст. 328, УК РФ, от прохождения альтернативной граждан­ской службы - по ч. 2 ст. 328 УК РФ.</text:p>
      <text:p text:style-name="Text_20_body">Как уклонение от призыва на военную службу следует квалифицировать получение призывником обманным путем освобождения от военной службы в результате симуляции болезни, причинения себе какого-либо повреждения (членовредительство), подлога документов или иного обмана. Отказ призывника от получения повестки военкомата или направления призывной комиссии под расписку с целью уклониться, таким образом, от призыва на военную службу подлежит квалификации по ч. 1 ст. 328 УК РФ, а также самовольное оставление призывником сборного пункта до отправки его к месту прохождения военной службы в целях уклонения от призыва на военную службу. По ч. 1 ст. 328 УК РФ предусмотрено наказание в виде штрафа до двухсот тысяч рублей или в размере заработной платы или иного дохода, осужденного за период до восемнадцати месяцев, либо арест на срок от трех до шести месяцев, либо лишение свободы на срок до двух лет.</text:p>
      <text:p text:style-name="Text_20_body">Напоминаю, что обязанность прохождения военной службы возложена на граждан ст. 59 Конституции Российской Федерации, согласно которой защита Отечества является долгом и обязанностью гражданина Российской Федерации.</text:p>
      <text:p text:style-name="Text_20_body"><text:line-break/></text:p>
      <text:p text:style-name="Text_20_body">Адрес страницы: <text:a xlink:type="simple" xlink:href="http://donskoy.mos.ru/priziv/on-the-progress-of-the-recruiting-campaign/detail/11731682.html" office:name=""><text:span text:style-name="Definition">http://donskoy.mos.ru/priziv/on-the-progress-of-the-recruiting-campaign/detail/11731682.html</text:span></text:a></text:p>
      <text:p text:style-name="Text_20_body"><text:a xlink:type="simple" xlink:href="http://donskoy.mos.ru" office:name=""><text:span text:style-name="Definition">Управа Донского района города Москвы</text:span></text:a></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2">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Pandoc/2.18</meta:generator>
    <dc:title/>
    <dc:description/>
    <dc:subject/>
    <meta:keyword/>
    <meta:initial-creator/>
    <dc:creator/>
    <meta:creation-date>2023-07-25T12:26:53Z</meta:creation-date>
    <dc:date>2023-07-25T12:26:53Z</dc:date>
  </office:meta>
</office:document-meta>
</file>