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text:list-style style:name="L1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P1" style:family="paragraph" style:parent-style-name="Text_20_body" style:list-style-name="L1">
      <style:paragraph-properties fo:margin-top="0in" fo:margin-bottom="0in"/>
    </style:style>
  </office:automatic-styles>
  <office:body>
    <office:text>
      <text:h text:style-name="Heading_20_3" text:outline-level="3"><text:bookmark-start text:name="весенний-призыв-2023.-информация-для-призывников"/>Весенний призыв 2023. Информация для призывников<text:bookmark-end text:name="весенний-призыв-2023.-информация-для-призывников"/></text:h>
      <text:p text:style-name="First_20_paragraph">24.07.2023</text:p>
      <text:p text:style-name="Text_20_body">С 01 апреля по 15 июля 2023 года проводится призыв граждан на военную службу.</text:p>
      <text:p text:style-name="Text_20_body">Призыву на военную службу подлежат граждане Российской Федерации мужского пола в возрасте от 18 до 27 лет, состоящие или обязанные состоять на воинском учете и не пребывающие в запасе.</text:p>
      <text:p text:style-name="Text_20_body">После определения категории годности к военной службе призывная комиссия района принимает одно из следующих решений:</text:p>
      <text:list text:style-name="L1">
        <text:list-item>
          <text:p text:style-name="P1">о призыве на военную службу;</text:p>
        </text:list-item>
        <text:list-item>
          <text:p text:style-name="P1">о направлении на альтернативную гражданскую службу;</text:p>
        </text:list-item>
        <text:list-item>
          <text:p text:style-name="P1">о предоставлении отсрочки от призыва на военную службу;</text:p>
        </text:list-item>
        <text:list-item>
          <text:p text:style-name="P1">об освобождении от призыва на военную службу;</text:p>
        </text:list-item>
        <text:list-item>
          <text:p text:style-name="P1">о зачислении в запас;</text:p>
        </text:list-item>
        <text:list-item>
          <text:p text:style-name="P1">об освобождении от исполнения воинской обязанности.</text:p>
        </text:list-item>
      </text:list>
      <text:p text:style-name="First_20_paragraph"><text:span text:style-name="T1">Обращаю Ваше внимание,</text:span></text:p>
      <text:p text:style-name="Text_20_body"><text:span text:style-name="T1">что вышеуказанные решения выносит только призывная комиссия, а не учебное заведение, военный комиссариат, другие учреждения!</text:span></text:p>
      <text:p text:style-name="Text_20_body">После чего в разделе «II. Решение призывной комиссии» (страница 4-5) удостоверения гражданина, подлежащего призыву на военную службу, делается соответствующая запись.</text:p>
      <text:p text:style-name="Text_20_body">В случае отсутствия записи о принятом решении призывной комиссии Вам необходимо явиться в военный комиссариат (объединенного, Даниловского района Южного административного округа города Москвы) по адресу: г. Москва, Пересветов пер., д. 5, кабинет № 203 для внесения записи о принятом решении призывной комиссии.</text:p>
      <text:p text:style-name="Text_20_body">Дополнительно информирую Вас о том, что в случае окончания отсрочки от призыва на военную службу или отчисления из учебного заведения Вам необходимо прибыть в военный комиссариат (объединенного, Даниловского района Южного административного округа города Москвы), для направления Вас на призывную комиссию, которая примет одно из решений.</text:p>
      <text:p text:style-name="Text_20_body">В случае неисполнения требований Федерального закона от 28.03.1998 N 53-ФЗ "О воинской обязанно</text:p>
      <text:p text:style-name="Text_20_body"><text:line-break/></text:p>
      <text:p text:style-name="Text_20_body">Адрес страницы: <text:a xlink:type="simple" xlink:href="http://donskoy.mos.ru/priziv/on-the-progress-of-the-recruiting-campaign/detail/11731697.html" office:name=""><text:span text:style-name="Definition">http://donskoy.mos.ru/priziv/on-the-progress-of-the-recruiting-campaign/detail/11731697.html</text:span></text:a></text:p>
      <text:p text:style-name="Text_20_body"><text:a xlink:type="simple" xlink:href="http://donskoy.mos.ru" office:name=""><text:span text:style-name="Definition">Управа До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12:26:34Z</meta:creation-date>
    <dc:date>2023-07-25T12:26:34Z</dc:date>
  </office:meta>
</office:document-meta>
</file>