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каз-президента-российской-федерации-о-призыве-в-апреле-июле-2021г.-граждан-российской-федерации-на-военную-службу-и-об-увольнении-с-военной-службы-граждан-проходящих-военную-службу-по-призыву"/>Указ Президента Российской Федерации о призыве в апреле-июле 2021г. граждан Российской Федерации на военную службу и об увольнении с военной службы граждан, проходящих военную службу по призыву<text:bookmark-end text:name="указ-президента-российской-федерации-о-призыве-в-апреле-июле-2021г.-граждан-российской-федерации-на-военную-службу-и-об-увольнении-с-военной-службы-граждан-проходящих-военную-службу-по-призыву"/></text:h>
      <text:p text:style-name="First_20_paragraph">01.04.2021</text:p>
      <text:p text:style-name="Text_20_body"><text:line-break/></text:p>
      <text:p text:style-name="Text_20_body">Адрес страницы: <text:a xlink:type="simple" xlink:href="http://donskoy.mos.ru/priziv/on-the-progress-of-the-recruiting-campaign/detail/9833042.html" office:name=""><text:span text:style-name="Definition">http://donskoy.mos.ru/priziv/on-the-progress-of-the-recruiting-campaign/detail/9833042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1:44:09Z</meta:creation-date>
    <dc:date>2023-05-15T01:44:09Z</dc:date>
  </office:meta>
</office:document-meta>
</file>