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курор-разъясняет-законодательство-в-области-внесудебного-банкротства-для-граждан-принимающих-участие-в-сво"/>Прокурор разъясняет законодательство в области внесудебного банкротства для граждан, принимающих участие в СВО<text:bookmark-end text:name="прокурор-разъясняет-законодательство-в-области-внесудебного-банкротства-для-граждан-принимающих-участие-в-сво"/></text:h>
      <text:p text:style-name="First_20_paragraph">17.06.2025</text:p>
      <text:p text:style-name="Text_20_body">Федеральным законом от 23.05.2025 №111-ФЗ «О внесении изменений в статьи 213.25 и 223.2Федерального закона «О несостоятельности (банкротстве)» установлены особенности процедуры внесудебного банкротства для граждан, принимающих участие в СВО.</text:p>
      <text:p text:style-name="Text_20_body">Соответствующие дополнения внесены в условия, при соответствии которым применяется внесудебная процедура банкротства граждан, предусмотренные статьей 223 Федерального закона «О несостоятельности (банкротстве)».<text:line-break/>Так, в частности, для применения процедуры внесудебного банкротства необходимо будет подтвердить статус участника СВО. Форма соответствующей справки и порядок ее выдачи устанавливаются Правительством РФ.</text:p>
      <text:p text:style-name="Text_20_body"><text:line-break/></text:p>
      <text:p text:style-name="Text_20_body">Адрес страницы: <text:a xlink:type="simple" xlink:href="http://donskoy.mos.ru/safety-and-security/information-of-the-prosecutor-s-office-in-moscow-and-moscow-region/detail/13037045.html" office:name=""><text:span text:style-name="Definition">http://donskoy.mos.ru/safety-and-security/information-of-the-prosecutor-s-office-in-moscow-and-moscow-region/detail/13037045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25T03:27:38Z</meta:creation-date>
    <dc:date>2025-06-25T03:27:38Z</dc:date>
  </office:meta>
</office:document-meta>
</file>