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законодательство-в-области-призыва-граждан-на-военную-службу"/>Прокурор разъясняет законодательство в области призыва граждан на военную службу<text:bookmark-end text:name="прокурор-разъясняет-законодательство-в-области-призыва-граждан-на-военную-службу"/></text:h>
      <text:p text:style-name="First_20_paragraph">17.06.2025</text:p>
      <text:p text:style-name="Text_20_body">Федеральным законом от 21.04.2025 №82-ФЗ «О внесении изменений в Федеральный закон «О воинской обязанности и военной службе» установлено, что если решение призывной комиссии о призыве на военную службу не было исполнено в конкретный период проведения призыва, указанной решение подлежит исполнению в следующие периоды осуществления призыва на военную службу в течении одного года со дня, в котором оно было принято.</text:p>
      <text:p text:style-name="Text_20_body">Призывная комиссия субъекта РФ имеет право отменить данное решение призывной комиссии о призыве на военную службу в случае, если на день его исполнения возникли обстоятельства, являющиеся основанием для принятия иного решения, а именно: о направлении на альтернативную гражданскую службу; о предоставлении отсрочки от призыва на военную службу; об освобождении от призыва на военную службу; о зачислении в запас; об освобождении от исполнения воинской обязанности.</text:p>
      <text:p text:style-name="Text_20_body">Также определено, что решением высшего должностного лица субъекта РФ по представлению военного комиссара может создаваться одна призывная комиссия в двух и более муниципальных районах, муниципальных и городских округах, городах федерального значения.</text:p>
      <text:p text:style-name="Text_20_body">Установлено, что от призыва на военную службу освобождаются граждане, пребывавшие в добровольческих формированиях и не менее шести месяцев участвовавшие в боевых действиях, выполнявшие задачи при проведении контртеррористических операций или при использовании добровольческих формирований за пределами территории РФ, а также в указанный период находившиеся на лечении либо в плену (за исключением случаев добровольной сдачи в плен), в положении заложника или интернированного в связи с участием в боевых действиях, выполнением задач при проведении контртеррористических операций или при использовании добровольческих формирований за пределами территории РФ.</text:p>
      <text:p text:style-name="Text_20_body">Кроме того, от призыва на военную службу освобождаются граждане РФ, не пребывающие в запасе: прошедшие военную службу в Вооруженных Силах ДНР, воинских формированиях и органах ДНР или в Народной милиции ЛНР, воинских формированиях и органах ЛНР; принимавшие не менее шести месяцев в составе воинских формирований ДНР и ЛНР, начиная с 11 мая 2014 года.</text:p>
      <text:p text:style-name="Text_20_body">Настоящий Федеральный закон вступает в силу со дня его официального опубликования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110.html" office:name=""><text:span text:style-name="Definition">http://donskoy.mos.ru/safety-and-security/information-of-the-prosecutor-s-office-in-moscow-and-moscow-region/detail/1303711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03:27:45Z</meta:creation-date>
    <dc:date>2025-06-25T03:27:45Z</dc:date>
  </office:meta>
</office:document-meta>
</file>