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разъясняет-законодательство-о-порядке-проведения-зрелищных-мероприятий"/>Прокурор разъясняет законодательство о порядке проведения зрелищных мероприятий<text:bookmark-end text:name="прокурор-разъясняет-законодательство-о-порядке-проведения-зрелищных-мероприятий"/></text:h>
      <text:p text:style-name="First_20_paragraph">17.06.2025</text:p>
      <text:p text:style-name="Text_20_body">Федеральным законом от 21.04.2025 №87-ФЗ «О внесении изменений в Закон Российской Федерации «Основы законодательства Российской Федерации о культуре» и статьи 20.2 и 37 Федерального закона «О физической культуре и спорте в Российской Федерации» с 1 сентября 2025 года устанавливаются особенности обеспечения общественного порядка и общественной безопасности при организации и проведении зрелищных мероприятий.</text:p>
      <text:p text:style-name="Text_20_body">В частности, организатор зрелищного мероприятия обязан заблаговременно уведомить соответствующие орган исполнительной власти субъекта РФ, орган местного самоуправления о тематике зрелищного мероприятия, объекте и территории, на которых планируется проведение зрелищного мероприятия, их собственнике (правообладателе), дате и времени проведения зрелищного мероприятия, планируемом количестве посетителей, планируемых мерах по организации обеспечения общественного порядка и общественной безопасности. Также надлежит незамедлительно информировать указанные органы об изменении тематики зрелищного мероприятия, места, даты, времени его проведения, планируемого количества посетителей, об отмене, о замене или переносе зрелищного мероприятия.</text:p>
      <text:p text:style-name="Text_20_body">Кроме того, на организатора зрелищного мероприятия и собственника (правообладателя) объекта или территории, на которых оно проводится, возлагается обязанность по обеспечению охраны, технической оснащенности, укрепленности и антитеррористической защищенности таких объекта и территории.</text:p>
      <text:p text:style-name="Text_20_body">Дополнительно определены права и обязанности контролеров-распорядителей при проведении зрелищного мероприятия на спортивном сооружении.</text:p>
      <text:p text:style-name="Text_20_body">Предусмотрено, что организатор зрелищного мероприятия, проводимого на спортивном сооружении, должен обеспечить деятельность контролеров-распорядителей, включая предоставление им форменной одежды, питания, компенсационных выплат, связанных с оплатой стоимости питания, проезда, проживания.</text:p>
      <text:p text:style-name="Text_20_body"><text:line-break/></text:p>
      <text:p text:style-name="Text_20_body">Адрес страницы: <text:a xlink:type="simple" xlink:href="http://donskoy.mos.ru/safety-and-security/information-of-the-prosecutor-s-office-in-moscow-and-moscow-region/detail/13037165.html" office:name=""><text:span text:style-name="Definition">http://donskoy.mos.ru/safety-and-security/information-of-the-prosecutor-s-office-in-moscow-and-moscow-region/detail/13037165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5T03:27:49Z</meta:creation-date>
    <dc:date>2025-06-25T03:27:49Z</dc:date>
  </office:meta>
</office:document-meta>
</file>