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законодательство-о-предоставлении-льгот-ветеранам-боевых-действий"/>Прокурор разъясняет законодательство о предоставлении льгот ветеранам боевых действий<text:bookmark-end text:name="прокурор-разъясняет-законодательство-о-предоставлении-льгот-ветеранам-боевых-действий"/></text:h>
      <text:p text:style-name="First_20_paragraph">17.06.2025</text:p>
      <text:p text:style-name="Text_20_body">Письмом ППК «Роскадастр» от 17.03.2025 №19-058925 даны разъяснения по вопросу предоставления льготы по оплате выписок из ЕГРН ветеранам боевых действий.</text:p>
      <text:p text:style-name="Text_20_body">В письме приводятся категории лиц, относящихся к ветеранам боевых действий, а также отмечено, что право на получение льготы по оплате сведений из ЕГРН подтверждается документами, выданными в соответствии с действующим законодательством, в частности, удостоверением ветерана боевых действий.</text:p>
      <text:p text:style-name="Text_20_body">Сообщается, что плата за предоставление сведений из ЕГРН вносится заявителем на основании уникального идентификатора начисления, который выдается (направляется) заявителю в момент подачи запроса о предоставлении сведений, содержащихся в ЕГРН. В этой связи при предоставлении заявителем соответствующего удостоверения начисление платы должно быть произведено с учетом льготы, установленной пунктом 3 Приказа Росреестра от 28.10.2024 №П/0335/24 «Об установлении размеров платы за предоставление сведений, содержащихся в Едином государственном реестре недвижимости, и иной информации»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170.html" office:name=""><text:span text:style-name="Definition">http://donskoy.mos.ru/safety-and-security/information-of-the-prosecutor-s-office-in-moscow-and-moscow-region/detail/1303717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03:27:46Z</meta:creation-date>
    <dc:date>2025-06-25T03:27:46Z</dc:date>
  </office:meta>
</office:document-meta>
</file>