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на-основании-федерального-закона-08.08.2024-n-259-фз-о-внесении-изменений-в-части-первую-и-вторую-налогового-кодекса-российской-федерации-и-отдельные-законодательные-акты-российской-федерации-о-налогах-и-сборах"/>Прокурор разъясняет На основании Федерального закона 08.08.2024 N 259-ФЗ «О внесении изменений в части первую и вторую Налогового кодекса Российской Федерации и отдельные законодательные акты Российской Федерации о налогах и сборах»<text:bookmark-end text:name="прокурор-разъясняет-на-основании-федерального-закона-08.08.2024-n-259-фз-о-внесении-изменений-в-части-первую-и-вторую-налогового-кодекса-российской-федерации-и-отдельные-законодательные-акты-российской-федерации-о-налогах-и-сборах"/></text:h>
      <text:p text:style-name="First_20_paragraph">17.06.2025</text:p>
      <text:p text:style-name="Text_20_body">и письма ФНС России от 07.03.2025 N ЕА-4-15/2526@ с 5 февраля установлен новый порядок определения даты получения документов от инспекции по ТКС</text:p>
      <text:p text:style-name="Text_20_body">Датой получения документов от налоговой является 6-й рабочий день со дня их отправки по ТКС. Срок начинает течь на следующий день со дня направления документа, и в НК РФ нет альтернативы такому порядку. Поэтому документ признается полученным по истечении 6 дней, даже если в квитанции о приеме электронного документа указана другая дата. Данное правило применяют ко всем документам, которые направляет инспекция. К примеру, налоговики 10 февраля 2025 года передали требование представить документы в течение 10 рабочих дней. Сроки считают так:</text:p>
      <text:p text:style-name="Text_20_body">- 10 февраля - день направления требования;</text:p>
      <text:p text:style-name="Text_20_body">- 11 февраля - день начала течения 6-дневного срока получения документа;</text:p>
      <text:p text:style-name="Text_20_body">- 18 февраля - день получения документа по ТКС (дата окончания 6-дневного срока);</text:p>
      <text:p text:style-name="Text_20_body">- 19 февраля - день начала 10-дневного срока исполнения требования;</text:p>
      <text:p text:style-name="Text_20_body">- 4 марта - день исполнения требования (дата окончания 10-дневного срока)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317.html" office:name=""><text:span text:style-name="Definition">http://donskoy.mos.ru/safety-and-security/information-of-the-prosecutor-s-office-in-moscow-and-moscow-region/detail/1303731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5:01:16Z</meta:creation-date>
    <dc:date>2025-06-17T15:01:16Z</dc:date>
  </office:meta>
</office:document-meta>
</file>