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разъясняет-на-основании-федерального-закона-от-21.04.2025-n-101-фз-о-внесении-изменения-в-статью-247-уголовно-процессуального-кодекса-российской-федерации"/>Прокурор разъясняет На основании Федерального закона от 21.04.2025 N 101-ФЗ «О внесении изменения в статью 247 Уголовно-процессуального кодекса Российской Федерации»<text:bookmark-end text:name="прокурор-разъясняет-на-основании-федерального-закона-от-21.04.2025-n-101-фз-о-внесении-изменения-в-статью-247-уголовно-процессуального-кодекса-российской-федерации"/></text:h>
      <text:p text:style-name="First_20_paragraph">17.06.2025</text:p>
      <text:p text:style-name="Text_20_body">с 21 апреля 2025 года расширен перечень дел, которые могут рассмотреть в отсутствие подсудимого</text:p>
      <text:p text:style-name="Text_20_body">В указанный перечень включили некоторые дела небольшой и средней тяжести, например:</text:p>
      <text:p text:style-name="Text_20_body">- публичное оправдание терроризма;</text:p>
      <text:p text:style-name="Text_20_body">- призывы к массовым беспорядкам и экстремизму;</text:p>
      <text:p text:style-name="Text_20_body">- неоднократная пропаганда нацистской символики;</text:p>
      <text:p text:style-name="Text_20_body">- участие в деятельности нежелательной международной организации;</text:p>
      <text:p text:style-name="Text_20_body">- призывы к санкциям.</text:p>
      <text:p text:style-name="Text_20_body"><text:line-break/></text:p>
      <text:p text:style-name="Text_20_body">Адрес страницы: <text:a xlink:type="simple" xlink:href="http://donskoy.mos.ru/safety-and-security/information-of-the-prosecutor-s-office-in-moscow-and-moscow-region/detail/13037336.html" office:name=""><text:span text:style-name="Definition">http://donskoy.mos.ru/safety-and-security/information-of-the-prosecutor-s-office-in-moscow-and-moscow-region/detail/13037336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7T15:02:44Z</meta:creation-date>
    <dc:date>2025-06-17T15:02:44Z</dc:date>
  </office:meta>
</office:document-meta>
</file>