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28.02.2025-n-13-фз-о-внесении-изменений-в-уголовно-процессуальный-кодекс-российской-федерации"/>Прокурор разъясняет На основании Федерального закона от 28.02.2025 N 13-ФЗ "О внесении изменений в Уголовно-процессуальный кодекс Российской Федерации"<text:bookmark-end text:name="прокурор-разъясняет-на-основании-федерального-закона-от-28.02.2025-n-13-фз-о-внесении-изменений-в-уголовно-процессуальный-кодекс-российской-федерации"/></text:h>
      <text:p text:style-name="First_20_paragraph">17.06.2025</text:p>
      <text:p text:style-name="Text_20_body">с 11 марта 2025 года изменили нормы об избрании меры пресечения</text:p>
      <text:p text:style-name="Text_20_body">При избрании меры пресечения среди прочего учтут, применялось ли насилие при совершении преступления и была ли угроза его применения.</text:p>
      <text:p text:style-name="Text_20_body">По общему правилу под стражу заключат, если совершено:</text:p>
      <text:p text:style-name="Text_20_body">- преступление средней тяжести с применением насилия или угрозой его применения;</text:p>
      <text:p text:style-name="Text_20_body">- тяжкое или особо тяжкое преступление.</text:p>
      <text:p text:style-name="Text_20_body">Скорректировали перечни преступлений, подозреваемых и обвиняемых в которых могут заключить под стражу при наличии ряда обстоятельств.</text:p>
      <text:p text:style-name="Text_20_body">Установили исключительные случаи, когда можно заключить под стражу:</text:p>
      <text:p text:style-name="Text_20_body">- беременных;</text:p>
      <text:p text:style-name="Text_20_body">- женщин с малолетними детьми (их опекунов и попечителей);</text:p>
      <text:p text:style-name="Text_20_body">- мужчин, которые являются единственным родителем малолетнего ребенка;</text:p>
      <text:p text:style-name="Text_20_body">- единственного родителя, опекуна или попечителя ребенка-инвалида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42.html" office:name=""><text:span text:style-name="Definition">http://donskoy.mos.ru/safety-and-security/information-of-the-prosecutor-s-office-in-moscow-and-moscow-region/detail/1303734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1:37Z</meta:creation-date>
    <dc:date>2025-06-17T15:01:37Z</dc:date>
  </office:meta>
</office:document-meta>
</file>