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08.08.2024-n-267-фз-о-внесении-изменений-в-уголовно-процессуальный-кодекс-российской-федерации"/>Прокурор разъясняет : на основании Федерального закона от 08.08.2024 N 267-ФЗ "О внесении изменений в Уголовно-процессуальный кодекс Российской Федерации"<text:bookmark-end text:name="прокурор-разъясняет-на-основании-федерального-закона-от-08.08.2024-n-267-фз-о-внесении-изменений-в-уголовно-процессуальный-кодекс-российской-федерации"/></text:h>
      <text:p text:style-name="First_20_paragraph">17.06.2025</text:p>
      <text:p text:style-name="Text_20_body">с 5 февраля 2025 года свидание с адвокатом может проходить через видео-конференц-связь</text:p>
      <text:p text:style-name="Text_20_body">Такие свидания проводят по ходатайству подозреваемого (обвиняемого), заключенного под стражу. Необходимо согласие адвоката. Условие - есть подходящее помещение и техническая возможность. На встречах должны обеспечить конфиденциальность и сохранение адвокатской тайны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48.html" office:name=""><text:span text:style-name="Definition">http://donskoy.mos.ru/safety-and-security/information-of-the-prosecutor-s-office-in-moscow-and-moscow-region/detail/1303734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35Z</meta:creation-date>
    <dc:date>2025-06-17T15:01:35Z</dc:date>
  </office:meta>
</office:document-meta>
</file>