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разъясняет-на-основании-федерального-закона-от-08.08.2024-n-226-фз-о-внесении-изменений-в-уголовный-кодекс-российской-федерации-и-статьи-31-и-151-уголовно-процессуального-кодекса-российской-федерации"/>Прокурор разъясняет На основании Федерального закона от 08.08.2024 N 226-ФЗ "О внесении изменений в Уголовный кодекс Российской Федерации и статьи 31 и 151 Уголовно-процессуального кодекса Российской Федерации"<text:bookmark-end text:name="прокурор-разъясняет-на-основании-федерального-закона-от-08.08.2024-n-226-фз-о-внесении-изменений-в-уголовный-кодекс-российской-федерации-и-статьи-31-и-151-уголовно-процессуального-кодекса-российской-федерации"/></text:h>
      <text:p text:style-name="First_20_paragraph">17.06.2025</text:p>
      <text:p text:style-name="Text_20_body">С 1 сентября 2025 года вводят ответственность за пропаганду в интернете незаконного оборота и потребления наркотиков</text:p>
      <text:p text:style-name="Text_20_body">Норма распространяется на лиц, которых в течение года 2 раза привлекли к административной ответственности за аналогичные нарушения или которые имеют судимость по такой статье.</text:p>
      <text:p text:style-name="Text_20_body"><text:line-break/></text:p>
      <text:p text:style-name="Text_20_body">Адрес страницы: <text:a xlink:type="simple" xlink:href="http://donskoy.mos.ru/safety-and-security/information-of-the-prosecutor-s-office-in-moscow-and-moscow-region/detail/13037364.html" office:name=""><text:span text:style-name="Definition">http://donskoy.mos.ru/safety-and-security/information-of-the-prosecutor-s-office-in-moscow-and-moscow-region/detail/13037364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7T15:04:19Z</meta:creation-date>
    <dc:date>2025-06-17T15:04:19Z</dc:date>
  </office:meta>
</office:document-meta>
</file>