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21.04.2025-n-102-фз-о-внесении-изменения-в-статью-205.6-уголовного-кодекса-российской-федерации"/>Прокурор разъясняет: на основании Федерального закона от 21.04.2025 N 102-ФЗ "О внесении изменения в статью 205.6 Уголовного кодекса Российской Федерации"<text:bookmark-end text:name="прокурор-разъясняет-на-основании-федерального-закона-от-21.04.2025-n-102-фз-о-внесении-изменения-в-статью-205.6-уголовного-кодекса-российской-федерации"/></text:h>
      <text:p text:style-name="First_20_paragraph">17.06.2025</text:p>
      <text:p text:style-name="Text_20_body">С 2 мая 2025 года ввели ответственность за несообщение о преступлениях диверсионной направленности</text:p>
      <text:p text:style-name="Text_20_body">Накажут, если не сообщить в уполномоченные органы о том, что лицо готовит, совершает или совершило такие преступления:</text:p>
      <text:p text:style-name="Text_20_body">- диверсия;</text:p>
      <text:p text:style-name="Text_20_body">- содействие такой деятельности;</text:p>
      <text:p text:style-name="Text_20_body">- прохождение обучения для осуществления диверсионной деятельности;</text:p>
      <text:p text:style-name="Text_20_body">- организация диверсионного сообщества и участие в нем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70.html" office:name=""><text:span text:style-name="Definition">http://donskoy.mos.ru/safety-and-security/information-of-the-prosecutor-s-office-in-moscow-and-moscow-region/detail/1303737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31Z</meta:creation-date>
    <dc:date>2025-06-17T15:01:31Z</dc:date>
  </office:meta>
</office:document-meta>
</file>