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08.08.2024-n-227-фз"/>Прокурор разъясняет: на основании Федерального закона от 08.08.2024 N 227-ФЗ<text:bookmark-end text:name="прокурор-разъясняет-на-основании-федерального-закона-от-08.08.2024-n-227-фз"/></text:h>
      <text:p text:style-name="First_20_paragraph">17.06.2025</text:p>
      <text:p text:style-name="Text_20_body">"О внесении изменений в Федеральный закон "О несостоятельности (банкротстве)" и статьи 6 Федерального закона "О внесении изменений в Федеральный закон "О несостоятельности (банкротстве)" и отдельные законодательные акты Российской Федерации" с 1 сентября 2025 года СФР наделяется полномочиями по запросу у банков информации для процедуры внесудебного банкротства физлиц</text:p>
      <text:p text:style-name="Text_20_body">Законом закреплен такой механизм:</text:p>
      <text:p text:style-name="Text_20_body">- СФР запрашивает у ФНС информацию о банковских счетах физлица;</text:p>
      <text:p text:style-name="Text_20_body">- далее СФР направляет запрос в банк о наличии ряда условий для признания физлица банкротом;</text:p>
      <text:p text:style-name="Text_20_body">- у банка есть 3 рабочих дня, чтобы ответить на запрос СФР;</text:p>
      <text:p text:style-name="Text_20_body">- порядок взаимодействия с банками СФР устанавливает по согласованию с ЦБ РФ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75.html" office:name=""><text:span text:style-name="Definition">http://donskoy.mos.ru/safety-and-security/information-of-the-prosecutor-s-office-in-moscow-and-moscow-region/detail/13037375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1:33Z</meta:creation-date>
    <dc:date>2025-06-17T15:01:33Z</dc:date>
  </office:meta>
</office:document-meta>
</file>