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ор-разъясняет-на-основании-федерального-закона-от-07.04.2025-n-63-фз-о-внесении-изменения-в-статью-268-трудового-кодекса-российской-федерации"/>Прокурор разъясняет: на основании Федерального закона от 07.04.2025 N 63-ФЗ «О внесении изменения в статью 268 Трудового кодекса Российской Федерации»<text:bookmark-end text:name="прокурор-разъясняет-на-основании-федерального-закона-от-07.04.2025-n-63-фз-о-внесении-изменения-в-статью-268-трудового-кодекса-российской-федерации"/></text:h>
      <text:p text:style-name="First_20_paragraph">17.06.2025</text:p>
      <text:p text:style-name="Text_20_body">С 1 сентября 2025 года несовершеннолетние смогут работать по выходным на летних каникулах</text:p>
      <text:p text:style-name="Text_20_body">Работодателям позволят привлекать к труду в выходные и праздники лиц от 14 до 18 лет на летних каникулах. Воспользоваться правом можно, в частности, если несовершеннолетний работает по направлению службы занятости.</text:p>
      <text:p text:style-name="Text_20_body">Пока в выходные и праздники допускается только труд творческих несовершеннолетних работников. Исключение для них сохранят.</text:p>
      <text:p text:style-name="Text_20_body"><text:line-break/></text:p>
      <text:p text:style-name="Text_20_body">Адрес страницы: <text:a xlink:type="simple" xlink:href="http://donskoy.mos.ru/safety-and-security/information-of-the-prosecutor-s-office-in-moscow-and-moscow-region/detail/13037379.html" office:name=""><text:span text:style-name="Definition">http://donskoy.mos.ru/safety-and-security/information-of-the-prosecutor-s-office-in-moscow-and-moscow-region/detail/13037379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17T15:01:14Z</meta:creation-date>
    <dc:date>2025-06-17T15:01:14Z</dc:date>
  </office:meta>
</office:document-meta>
</file>