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от-07.04.2025-n-64-фз-о-внесении-изменений-в-статью-128-трудового-кодекса-российской-федерации"/>Прокурор разъясняет: на основании Федерального закона от 07.04.2025 N 64-ФЗ "О внесении изменений в статью 128 Трудового кодекса Российской Федерации"<text:bookmark-end text:name="прокурор-разъясняет-на-основании-федерального-закона-от-07.04.2025-n-64-фз-о-внесении-изменений-в-статью-128-трудового-кодекса-российской-федерации"/></text:h>
      <text:p text:style-name="First_20_paragraph">17.06.2025</text:p>
      <text:p text:style-name="Text_20_body">С 7 апреля 2025 года больше работников имеют право на отпуск за свой счет.</text:p>
      <text:p text:style-name="Text_20_body">Неоплачиваемый отпуск до 35 календарных дней в году предоставили родственникам (родителям, супругам и детям) пострадавших военнослужащих, добровольцев и ряда других сотрудников. Условие - наличие медзаключения. Ущерб здоровью должен наступить в связи с исполнением обязанностей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90.html" office:name=""><text:span text:style-name="Definition">http://donskoy.mos.ru/safety-and-security/information-of-the-prosecutor-s-office-in-moscow-and-moscow-region/detail/1303739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1:33Z</meta:creation-date>
    <dc:date>2025-06-17T15:01:33Z</dc:date>
  </office:meta>
</office:document-meta>
</file>