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филактика-повторной-преступности-среди-лиц-осужденных-без-изоляции-от-общества"/>Профилактика повторной преступности среди лиц, осужденных без изоляции от общества<text:bookmark-end text:name="профилактика-повторной-преступности-среди-лиц-осужденных-без-изоляции-от-общества"/></text:h>
      <text:p text:style-name="First_20_paragraph">12.09.2024</text:p>
      <text:p text:style-name="Text_20_body">Председатели советов ОПОП в рамках проекта "Безопасная столица" и реализации программы города Москвы "Безопасный город" совместно с сотрудниками полиции в целях профилактики повторной преступности среди осуждённых к наказаниям и мерам уголовно-правового характера без изоляции от общества проводят мероприятия по проверке условно-осуждённых, проживающих на территории района. В процессе проверки проводятся профилактические беседы в ходе которых предупреждают о соблюдении всех ограничений, установленным судом.</text:p>
      <text:p text:style-name="Text_20_body"><text:line-break/></text:p>
      <text:p text:style-name="Text_20_body">Адрес страницы: <text:a xlink:type="simple" xlink:href="http://donskoy.mos.ru/safety-and-security/obshchestvennye-punkty-okhrany-poryadka-opop/detail/12562844.html" office:name=""><text:span text:style-name="Definition">http://donskoy.mos.ru/safety-and-security/obshchestvennye-punkty-okhrany-poryadka-opop/detail/12562844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2T11:36:15Z</meta:creation-date>
    <dc:date>2024-09-12T11:36:15Z</dc:date>
  </office:meta>
</office:document-meta>
</file>