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ипп-птиц"/>Грипп птиц<text:bookmark-end text:name="грипп-птиц"/></text:h>
      <text:p text:style-name="First_20_paragraph">27.09.2021</text:p>
      <text:p text:style-name="Text_20_body"><text:span text:style-name="T1">Грипп А птиц (далее - грипп птиц)</text:span> - представляет собой болезнь домашних и диких птиц различных видов, способную протекать в форме эпизоотий, характеризующаяся поражением органов пищеварения, дыхания и высокой смертностью домашних и диких птиц различных видов.</text:p>
      <text:p text:style-name="Text_20_body">Болезнь охватывает поголовье птиц в масштабах хозяйств, районов, областей, стран. При этом грипп может вызывать смертность зараженной птицы близкую к 100%.</text:p>
      <text:p text:style-name="Text_20_body">При этом некоторые вирусы гриппа А птиц способны инфицировать людей и вызывать у них болезнь различной степени тяжести вплоть до смертельной.</text:p>
      <text:p text:style-name="Text_20_body"><text:span text:style-name="T1">Возбудитель.</text:span> Этиологическим агентом болезни является относящийся к семейству ортомиксовирусов вирус гриппа птиц, который обладает значительной изменчивостью структуры чужеродных для организма белков (далее - антигенная вариабельность) и имеет несколько подтипов, различающихся по способностям антигенов вызывать в организме синтез специфических иммуноглобулинов-антител и вступать во взаимодействие с ними (далее - антигенные свойства) и не дающих при иммунизации перекрестного иммунитета. По степени тяжести вызываемой ими у конкретных видов птиц болезни вирусы гриппа А птиц подразделяются на вирусы подтипов, вызывающие при заражении цыплят не менее 75%-ую их гибель, или вирусы подтипов Н5 и Н7, имеющие молекулярно-биологические характеристики высокопатогенных вирусов (далее - высокопатогенные вирусы гриппа), и вирусы любых подтипов, не обладающие высокой патогенностью для цыплят (далее - низкопатогенные вирусы гриппа). Болезнь, вызываемая высокопатогенными вирусами гриппа, может протекать в подострой, острой или сверхострой форме и часто завершается летальным исходом. При сверхостром течении клинические признаки болезни, как правило, не успевают развиться. Вирус весьма стоек в нейтральной влажной среде, включая воду, и в замороженном состоянии, но высокочувствителен к нагреванию и действию дезинфицирующих агентов.</text:p>
      <text:p text:style-name="Text_20_body"><text:span text:style-name="T1">Патогенез, симптомы болезни.</text:span> У всех видов домашних и диких водоплавающих птиц характерными клиническими признаками являются: дискоординация движений, запрокидывание головы, вращательное движение головой с потряхиванием, искривление шеи, отсутствие реакции на внешние раздражители, отказ от корма и воды, угнетенное состояние, синусит, истечение из носовых отверстий, конъюнктивит, помутнение роговицы и слепота, диарея. У кур отмечаются: повышенная температура тела, угнетенное состояние, резкое снижение яичной продуктивности, взъерошенность оперения, отказ от корма, цианоз кожных покровов, особенно в области глаз и живота, опухание и почернение гребня и сережек, отек подчелюстного пространства, подкожные кровоизлияния на конечностях; диарея, фекалии желто-зеленого цвета. При заражении любых птиц низкопатогенными вирусами, а водоплавающей птицы - любыми (высоко- и низкопатогенными) вирусами, возможно появление атипичных или стертых форм болезни. Возможно носительство вируса без проявления каких-либо клинических признаков. Возможно бессимптомное носительство высоко- и низкопатогенных вирусов на иммунном фоне. Продолжительность инкубационного периода болезни обычно составляет от суток до трех недель. Вирусы гриппа А птиц способны быстро изменять свою патогенность.</text:p>
      <text:p text:style-name="Text_20_body">Источником микробов, вирусов, бактерий или других микроорганизмов, эволюционно приспособившихся к паразитированию в организме животного или человека и способных к болезнетворному воздействию на него (далее - возбудитель болезни) являются зараженные птицы, вирус выделяется в основном с пометом. Сам помет, загрязненные им корма, растения, инвентарь, подстилка и др. предметы являются основными факторами передачи возбудителя болезни. Основные пути передачи возбудителя болезни - передача возбудителя через корм или воду, при потреблении которых происходит заражение организма (далее - алиментарный путь передачи), а также - при прямом контакте восприимчивого поголовья с инфицированной птицей - воздушно-капельный. Распространение вируса в помещениях, отдельных птицефабриках (птицефермах), отдельных дворах, квартирах (подъездах), участках пастбищ (урочищах), птицебойнях, рынках живой птицы и других объектах, где находятся больные или подозреваемые в заболевании птицы, а также район обитания, где выявлены больные дикие птицы (далее - эпизоотический очаг) и за его пределами возможно посредством необеззараженных продуктов птицеводства (мясо, яйца, пух и перо), загрязненных микроорганизмами (далее - контаминированных) кормов, воды, помета, инвентаря, а также транспортных средств и обслуживающего персонала.</text:p>
      <text:p text:style-name="Text_20_body"><text:span text:style-name="T1">Постановка диагноза</text:span></text:p>
      <text:p text:style-name="Text_20_body">Предварительный диагноз на грипп птиц при возникновении случаев болезни и гибели птиц устанавливают на основании клинических, патолого-анатомических и эпизоотологических данных.</text:p>
      <text:p text:style-name="Text_20_body">Окончательный диагноз по факту заболевания и гибели птиц устанавливают по результатам лабораторных исследований проб патологического материала и сывороток крови. Диагноз на грипп птиц считают подтвержденным, если:</text:p>
      <text:p text:style-name="Text_20_body">- выделен и идентифицирован высокопатогенный вирус;</text:p>
      <text:p text:style-name="Text_20_body">- выделен и идентифицирован любой вирус подтипов Н5 или Н7;</text:p>
      <text:p text:style-name="Text_20_body">- установлено наличие рибонуклеиновой кислоты (далее - РНК), специфичной для высокопатогенного вируса любого подтипа или РНК вирусов подтипов Н5 или Н7 любого уровня патогенности в пробах патологического материала;</text:p>
      <text:p text:style-name="Text_20_body">- обнаружены антитела к гемагглютининам подтипов Н5 и Н7 когда достоверно известно, что они не связаны с вакцинацией.</text:p>
      <text:p text:style-name="Text_20_body">Лабораторная диагностика гриппа птиц проводится федеральным государственным учреждением "Всероссийский государственный научно-исследовательский институт контроля, стандартизации и сертификации ветеринарных препаратов - Центр качества ветеринарных препаратов и кормов", ветеринарными лабораториями субъектов Российской Федерации, районов и городов (далее - лаборатории). Для проведения отдельных лабораторных исследований и детального изучения вируса привлекаются специализированные учреждения, находящиеся в ведении Россельхознадзора и других федеральных органов исполнительной власти.</text:p>
      <text:p text:style-name="Text_20_body"><text:line-break/></text:p>
      <text:p text:style-name="Text_20_body">Адрес страницы: <text:a xlink:type="simple" xlink:href="http://donskoy.mos.ru/social-sphere/the-state-veterinary-service/detail/10278211.html" office:name=""><text:span text:style-name="Definition">http://donskoy.mos.ru/social-sphere/the-state-veterinary-service/detail/1027821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2:41Z</meta:creation-date>
    <dc:date>2023-07-13T04:02:41Z</dc:date>
  </office:meta>
</office:document-meta>
</file>