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ветеринарная-служба-юао-информирует"/>Государственная ветеринарная служба ЮАО информирует<text:bookmark-end text:name="государственная-ветеринарная-служба-юао-информирует"/></text:h>
      <text:p text:style-name="First_20_paragraph">20.12.2021</text:p>
      <text:p text:style-name="Text_20_body">В Южном административном округе работают две государственные ветеринарные лечебницы:</text:p>
      <text:p text:style-name="Text_20_body">- Красногвардейская участковая ветеринарная лечебница, ул.Каспийская, д.40, режим работы ежедневно с 9.00 до 21.00, телефон 8-495-321-43-64;</text:p>
      <text:p text:style-name="Text_20_body">- Советская участковая ветеринарная лечебница, Старокаширское ш., д.2, режим работы ежедневно с 9.00 до 21.00, телефон 8-499-613-16-57.</text:p>
      <text:p text:style-name="Text_20_body">Уже много лет в лечебницах государственные ветеринарные врачи лечат и спасают животных. Клиники оснащены цифровыми рентген-аппаратами, аппаратами ультразвуковой диагностики, анализаторами крови и другим оборудованием. В клиниках работают высоквалифицированные специалисты.</text:p>
      <text:p text:style-name="Text_20_body">Госветклиники оказывают широкий спектр услуг: от вакцинации и чипирования домашних животных до сложнейших операций и обследований. Здесь Вы можете бесплатно провакцинировать животных от бешенства отечественной вакциной «Рабикан», оформить ветеринарные сопроводительные документы для путешествия со своими питомцами.</text:p>
      <text:p text:style-name="Text_20_body">Кроме того, в перечень оказываемых в лечебницах услуг входят: кастрация и стерилизация собак и кошек, вакцинация животных комплексными вакцинами, чипирование, рентген, УЗИ, ЭКГ, ЭХОкардиография, лабораторные исследования, кардиология, терапия, хирургия (в том числе остеосинтез), стоматология, нефрология, дерматология, офтальмология.</text:p>
      <text:p text:style-name="Text_20_body">В Красногвардейской ветеринарной клинике есть возможность сделать животному компьютерную томографию. Современное оборудование и наличие собственной лаборатории позволяет провести все необходимые исследования для точной постановки диагноза. К Вашим услугам дневной послеоперационный <text:a xlink:type="simple" xlink:href="https://www.belanta.vet/info/extra/Statcionar/" office:name=""><text:span text:style-name="Definition">стационар для животных</text:span></text:a>, где Ваших питомцев ждет забота, уход и необходимое лечение.</text:p>
      <text:p text:style-name="Text_20_body">На базе Красногвардейской лечебницы организована работа круглосуточной неотложной ветеринарной помощи на дому, тел. 8-495-612-04-25.</text:p>
      <text:p text:style-name="Text_20_body">Для удобства владельцев животных записаться в государственную ветеринарную клинику или вызвать ветврача на дом можно с помощью сервиса «Запись к ветеринарному врачу» на <text:a xlink:type="simple" xlink:href="https://www.mos.ru/pgu/ru/services/link/2500/" office:name=""><text:span text:style-name="Definition">mos.ru</text:span></text:a>.</text:p>
      <text:p text:style-name="Text_20_body">Все данные о животных вносятся в информационную систему ВетАС.</text:p>
      <text:p text:style-name="Text_20_body">ВетАС - это городская ветеринарная информационная система, к которой уже подключены 26 государственных ветучреждений, а в саму систему внесены сведения около 700 000 животных.</text:p>
      <text:p text:style-name="Text_20_body">Основными функциями программы являются:ведение электронных амбулаторных карт животных, доступ к ним смогут иметь владельцы в личном кабинете и ветеринарные врачи государственных ветеринарных клиник города Москвы; электронная запись к ветврачу; учет и электронная регистрация животных.</text:p>
      <text:p text:style-name="Text_20_body">В системе ВетАС также ведется реестр приютов для безнадзорных животных, куда вносится информация обо всех поступивших питомцах. Если у отловленного животного есть идентификационный номер (чип или номер клейма) и оно ранее было внесено в систему, то специалист сможет узнать контактные данные владельца и сообщить ему о местонахождении питомца.</text:p>
      <text:p text:style-name="Text_20_body"><text:line-break/></text:p>
      <text:p text:style-name="Text_20_body">Адрес страницы: <text:a xlink:type="simple" xlink:href="http://donskoy.mos.ru/social-sphere/the-state-veterinary-service/detail/10484329.html" office:name=""><text:span text:style-name="Definition">http://donskoy.mos.ru/social-sphere/the-state-veterinary-service/detail/10484329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4:53:16Z</meta:creation-date>
    <dc:date>2023-07-06T14:53:16Z</dc:date>
  </office:meta>
</office:document-meta>
</file>