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записи-для-оказания-ветеринарных-услуг-через-портал-mos.ru"/>О записи для оказания ветеринарных услуг через портал mos.ru<text:bookmark-end text:name="о-записи-для-оказания-ветеринарных-услуг-через-портал-mos.ru"/></text:h>
      <text:p text:style-name="First_20_paragraph">26.04.2019</text:p>
      <text:p text:style-name="Text_20_body"><text:line-break/></text:p>
      <text:p text:style-name="Text_20_body">Адрес страницы: <text:a xlink:type="simple" xlink:href="http://donskoy.mos.ru/social-sphere/the-state-veterinary-service/detail/8052752.html" office:name=""><text:span text:style-name="Definition">http://donskoy.mos.ru/social-sphere/the-state-veterinary-service/detail/805275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9T18:48:47Z</meta:creation-date>
    <dc:date>2024-05-09T18:48:47Z</dc:date>
  </office:meta>
</office:document-meta>
</file>