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сплатная-вакцинация-животных-против-бешенства"/>Бесплатная вакцинация животных против бешенства<text:bookmark-end text:name="бесплатная-вакцинация-животных-против-бешенства"/></text:h>
      <text:p text:style-name="First_20_paragraph">26.04.2019</text:p>
      <text:p text:style-name="Text_20_body"><text:line-break/></text:p>
      <text:p text:style-name="Text_20_body">Адрес страницы: <text:a xlink:type="simple" xlink:href="http://donskoy.mos.ru/social-sphere/the-state-veterinary-service/detail/8052778.html" office:name=""><text:span text:style-name="Definition">http://donskoy.mos.ru/social-sphere/the-state-veterinary-service/detail/8052778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1T10:23:07Z</meta:creation-date>
    <dc:date>2023-07-01T10:23:07Z</dc:date>
  </office:meta>
</office:document-meta>
</file>