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донском-районе-оборудовано-помещение-для-проведения-вакцинации-против-бешенства-собак-и-кошек-по-адресу-севастопольский-проспект-дом-3-корпус-1."/>В Донском районе оборудовано помещение для проведения вакцинации против бешенства собак и кошек по адресу: Севастопольский проспект, дом 3 корпус 1.<text:bookmark-end text:name="в-донском-районе-оборудовано-помещение-для-проведения-вакцинации-против-бешенства-собак-и-кошек-по-адресу-севастопольский-проспект-дом-3-корпус-1."/></text:h>
      <text:p text:style-name="First_20_paragraph">04.09.2020</text:p>
      <text:p text:style-name="Text_20_body">В Донском районе оборудовано помещение для проведения вакцинации против бешенства собак и кошек по адресу: Севастопольский проспект, дом 3 корпус 1.</text:p>
      <text:p text:style-name="Text_20_body"><text:line-break/></text:p>
      <text:p text:style-name="Text_20_body">Для записи на прием необходимо обратиться по телефону ГБУ «Жилищник Донского района» 8-495-958-20-36 пн-чт 08:00–17:00, перерыв 12:00–12:45; пт 08:00–15:45, перерыв 12:00–12:45.</text:p>
      <text:p text:style-name="Text_20_body"><text:line-break/></text:p>
      <text:p text:style-name="Text_20_body"><text:span text:style-name="T1">Защитим своих четвероногих друзей!</text:span></text:p>
      <text:p text:style-name="Text_20_body"><text:line-break/></text:p>
      <text:p text:style-name="Text_20_body">Адрес страницы: <text:a xlink:type="simple" xlink:href="http://donskoy.mos.ru/social-sphere/the-state-veterinary-service/detail/9200380.html" office:name=""><text:span text:style-name="Definition">http://donskoy.mos.ru/social-sphere/the-state-veterinary-service/detail/9200380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3T04:09:21Z</meta:creation-date>
    <dc:date>2023-07-13T04:09:21Z</dc:date>
  </office:meta>
</office:document-meta>
</file>