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график-проведения-вакцинации-домашних-животных-против-бешенства-на-прививочных-пунктах-южного-административного-округа-города-москвы-на-2021-год"/>План график проведения вакцинации домашних животных против бешенства на прививочных пунктах Южного административного округа города Москвы на 2021 год<text:bookmark-end text:name="план-график-проведения-вакцинации-домашних-животных-против-бешенства-на-прививочных-пунктах-южного-административного-округа-города-москвы-на-2021-год"/></text:h>
      <text:p text:style-name="First_20_paragraph">07.12.2020</text:p>
      <text:p text:style-name="Text_20_body"><text:line-break/></text:p>
      <text:p text:style-name="Text_20_body">Адрес страницы: <text:a xlink:type="simple" xlink:href="http://donskoy.mos.ru/social-sphere/the-state-veterinary-service/detail/9505860.html" office:name=""><text:span text:style-name="Definition">http://donskoy.mos.ru/social-sphere/the-state-veterinary-service/detail/9505860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08:47Z</meta:creation-date>
    <dc:date>2023-07-13T04:08:47Z</dc:date>
  </office:meta>
</office:document-meta>
</file>