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об-организации-дополнительной-прививочной-кампании-против-бешенства-домашних-животных-на-территории-южного-административного-округа-в-2021-году"/>Распоряжение Об организации дополнительной прививочной кампании против бешенства домашних животных на территории Южного административного округа в 2021 году<text:bookmark-end text:name="распоряжение-об-организации-дополнительной-прививочной-кампании-против-бешенства-домашних-животных-на-территории-южного-административного-округа-в-2021-году"/></text:h>
      <text:p text:style-name="First_20_paragraph">30.12.2020</text:p>
      <text:p text:style-name="Text_20_body"><text:line-break/></text:p>
      <text:p text:style-name="Text_20_body">Адрес страницы: <text:a xlink:type="simple" xlink:href="http://donskoy.mos.ru/social-sphere/the-state-veterinary-service/detail/9608405.html" office:name=""><text:span text:style-name="Definition">http://donskoy.mos.ru/social-sphere/the-state-veterinary-service/detail/960840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8:08Z</meta:creation-date>
    <dc:date>2023-07-13T04:08:08Z</dc:date>
  </office:meta>
</office:document-meta>
</file>