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митет-ветеринарии-г.москвы"/>«Комитет ветеринарии г.Москвы»<text:bookmark-end text:name="комитет-ветеринарии-г.москвы"/></text:h>
      <text:p text:style-name="First_20_paragraph">17.02.2021</text:p>
      <text:p text:style-name="Text_20_body"><text:a xlink:type="simple" xlink:href="https://www.mos.ru/moskomvet/" office:name=""><text:span text:style-name="Definition">https://www.mos.ru/moskomvet/</text:span></text:a></text:p>
      <text:p text:style-name="Text_20_body"><text:line-break/></text:p>
      <text:p text:style-name="Text_20_body">Адрес страницы: <text:a xlink:type="simple" xlink:href="http://donskoy.mos.ru/social-sphere/the-state-veterinary-service/detail/9722961.html" office:name=""><text:span text:style-name="Definition">http://donskoy.mos.ru/social-sphere/the-state-veterinary-service/detail/9722961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04:07:09Z</meta:creation-date>
    <dc:date>2023-07-13T04:07:09Z</dc:date>
  </office:meta>
</office:document-meta>
</file>