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пись-к-ветеринарному-врачу"/>«Запись к ветеринарному врачу»<text:bookmark-end text:name="запись-к-ветеринарному-врачу"/></text:h>
      <text:p text:style-name="First_20_paragraph">17.02.2021</text:p>
      <text:p text:style-name="Text_20_body"><text:a xlink:type="simple" xlink:href="https://www.mos.ru/uslugi/zhivotnye-i-okruzhayuschiy-mir/" office:name=""><text:span text:style-name="Definition">https://www.mos.ru/uslugi/zhivotnye-i-okruzhayuschiy-mir/</text:span></text:a></text:p>
      <text:p text:style-name="Text_20_body"><text:line-break/></text:p>
      <text:p text:style-name="Text_20_body">Адрес страницы: <text:a xlink:type="simple" xlink:href="http://donskoy.mos.ru/social-sphere/the-state-veterinary-service/detail/9723027.html" office:name=""><text:span text:style-name="Definition">http://donskoy.mos.ru/social-sphere/the-state-veterinary-service/detail/9723027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5T03:10:25Z</meta:creation-date>
    <dc:date>2023-05-15T03:10:25Z</dc:date>
  </office:meta>
</office:document-meta>
</file>