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тановление-правительства-москвы-от-8-февраля-1994-г.-n-101-об-утверждении-временных-правил-содержания-собак-и-кошек-в-г.-москве-и-временного-положения-по-отлову-и-содержанию-безнадзорных-собак-и-кошек-в-г.-москве"/>Постановление Правительства Москвы от 8 февраля 1994 г. N 101 «ОБ УТВЕРЖДЕНИИ "ВРЕМЕННЫХ ПРАВИЛ СОДЕРЖАНИЯ СОБАК И КОШЕК В Г. МОСКВЕ" И "ВРЕМЕННОГО ПОЛОЖЕНИЯ ПО ОТЛОВУ И СОДЕРЖАНИЮ БЕЗНАДЗОРНЫХ СОБАК И КОШЕК В Г. МОСКВЕ"<text:bookmark-end text:name="постановление-правительства-москвы-от-8-февраля-1994-г.-n-101-об-утверждении-временных-правил-содержания-собак-и-кошек-в-г.-москве-и-временного-положения-по-отлову-и-содержанию-безнадзорных-собак-и-кошек-в-г.-москве"/></text:h>
      <text:p text:style-name="First_20_paragraph">17.02.2021</text:p>
      <text:h text:style-name="Heading_20_1" text:outline-level="1"><text:bookmark-start text:name="section"/><text:bookmark-end text:name="section"/></text:h>
      <text:p text:style-name="First_20_paragraph">Список изменяющих документов</text:p>
      <text:p text:style-name="Text_20_body">(в ред. постановлений Правительства Москвы</text:p>
      <text:p text:style-name="Text_20_body">от 01.10.2002 <text:a xlink:type="simple" xlink:href="consultantplus://offline/ref=BD44734A8DD3FCD1086D55184AD5503FF5915772B80F4CBC2CDCBA9FF1D2D9347FB397FA950E07E9A5G4R5I" office:name=""><text:span text:style-name="Definition">N 819-ПП</text:span></text:a>, от 07.10.2008 <text:a xlink:type="simple" xlink:href="consultantplus://offline/ref=BD44734A8DD3FCD1086D55184AD5503FF5995570BE0340E126D4E393F3D5D66B68B4DEF6940E07E9GAR3I" office:name=""><text:span text:style-name="Definition">N 900-ПП</text:span></text:a>)</text:p>
      <text:p text:style-name="Text_20_body">Во исполнение <text:a xlink:type="simple" xlink:href="consultantplus://offline/ref=BD44734A8DD3FCD1086D55184AD5503FF593537ABB0C1DEB2E8DEF91F4DA897C6FFDD2F7940E06GER8I" office:name=""><text:span text:style-name="Definition">пп. 3 и 3.1</text:span></text:a> постановления правительства Москвы от 24.08.93 N 810 "О дополнительных мерах по борьбе с безнадзорными животными и грызунами в г. Москве" правительство Москвы постановляет:</text:p>
      <text:p text:style-name="Text_20_body">1. Утвердить и ввести в действие:</text:p>
      <text:p text:style-name="Text_20_body">1.1. "Временные правила содержания собак и кошек в г. Москве" <text:a xlink:type="simple" xlink:href="http://svao.mos.ru/pets/rules-for-keeping-dogs-and-cats/?bitrix_include_areas=Y#P35" office:name=""><text:span text:style-name="Definition">(приложение 1)</text:span></text:a>.</text:p>
      <text:p text:style-name="Text_20_body">1.2. "Временное положение по отлову и содержанию безнадзорных собак и кошек в г. Москве" <text:a xlink:type="simple" xlink:href="http://svao.mos.ru/pets/rules-for-keeping-dogs-and-cats/?bitrix_include_areas=Y#P118" office:name=""><text:span text:style-name="Definition">(приложение 2)</text:span></text:a>.</text:p>
      <text:p text:style-name="Text_20_body">(Приложение 2 утратило силу. - <text:a xlink:type="simple" xlink:href="consultantplus://offline/ref=BD44734A8DD3FCD1086D55184AD5503FF5995570BE0340E126D4E393F3D5D66B68B4DEF6940E07E8GAR6I" office:name=""><text:span text:style-name="Definition">Постановление</text:span></text:a> Правительства Москвы от 07.10.2008 N 900-ПП)</text:p>
      <text:p text:style-name="Text_20_body">2. Одобрить "Положение об Общественной инспекции по защите животных в г. Москве" <text:a xlink:type="simple" xlink:href="http://svao.mos.ru/pets/rules-for-keeping-dogs-and-cats/?bitrix_include_areas=Y#P129" office:name=""><text:span text:style-name="Definition">(приложение 3)</text:span></text:a>.</text:p>
      <text:p text:style-name="Text_20_body">3. Префектам административных округов довести вышеуказанные документы до сведения заинтересованных организаций и граждан и обеспечить их неукоснительное соблюдение.</text:p>
      <text:p text:style-name="Text_20_body">4. Считать целесообразным создание в Московском экологическом фонде целевого отделения Московского общества защиты животных для финансового обеспечения городских зоозащитных программ, в т.ч. содержания пунктов передержки отловленных и бесхозных животных в административных округах г. Москвы.</text:p>
      <text:p text:style-name="Text_20_body">5. Просить Московское общество защиты животных разработать и представить на утверждение в правление Московского экологического фонда "Положение о целевом отделении Московского общества защиты животных".</text:p>
      <text:p text:style-name="Text_20_body">6. Поручить Московскому городскому комитету по охране природы (Москомприрода) совместно с Московским обществом защиты животных разработать и представить на утверждение порядок взимания и размеры штрафных санкций за нарушение "Временных правил содержания собак и кошек в г. Москве" и законодательства Российской Федерации в области охраны животных.</text:p>
      <text:p text:style-name="Text_20_body">7. В связи с изменением структуры городского управления и утверждением "Временных правил содержания собак и кошек в г. Москве" считать утратившими силу <text:a xlink:type="simple" xlink:href="consultantplus://offline/ref=BD44734A8DD3FCD1086D55184AD5503FF593537ABB0C1DEB2E8DEF91F4DA897C6FFDD2F7940E06GER1I" office:name=""><text:span text:style-name="Definition">пп. 5.2</text:span></text:a> и <text:a xlink:type="simple" xlink:href="consultantplus://offline/ref=BD44734A8DD3FCD1086D55184AD5503FF593537ABB0C1DEB2E8DEF91F4DA897C6FFDD2F7940E04GEREI" office:name=""><text:span text:style-name="Definition">13</text:span></text:a> постановления правительства Москвы от 24.08.93 N 810 "О дополнительных мерах по борьбе с безнадзорными животными и грызунами в г. Москве".</text:p>
      <text:p text:style-name="Text_20_body">8. Главному управлению внутренних дел оказывать содействие Общественной инспекции по защите животных в г. Москве, Объединению ветеринарии и организациям жилищно-коммунального хозяйства по соблюдению гражданами, предприятиями и учреждениями "Временных правил содержания собак и кошек в г. Москве" и привлечению к административной ответственности за их нарушение.</text:p>
      <text:p text:style-name="Text_20_body">9. Контроль за выполнением настоящего постановления возложить на министра правительства Москвы А.С. Матросова.</text:p>
      <text:p text:style-name="Text_20_body">Премьер правительства Москвы</text:p>
      <text:p text:style-name="Text_20_body">Ю.М. Лужков</text:p>
      <text:p text:style-name="Text_20_body"><text:bookmark text:name="P35"/>Приложение N 1</text:p>
      <text:p text:style-name="Text_20_body">к постановлению правительства</text:p>
      <text:p text:style-name="Text_20_body">Москвы</text:p>
      <text:p text:style-name="Text_20_body">от 8 февраля 1994 г. N 101</text:p>
      <text:p text:style-name="Text_20_body">ВРЕМЕННЫЕ ПРАВИЛА</text:p>
      <text:p text:style-name="Text_20_body">СОДЕРЖАНИЯ СОБАК И КОШЕК В Г. МОСКВЕ</text:p>
      <text:p text:style-name="Text_20_body">Список изменяющих документов</text:p>
      <text:p text:style-name="Text_20_body">(в ред. <text:a xlink:type="simple" xlink:href="consultantplus://offline/ref=BD44734A8DD3FCD1086D55184AD5503FF5995570BE0340E126D4E393F3D5D66B68B4DEF6940E07E9GAR0I" office:name=""><text:span text:style-name="Definition">постановления</text:span></text:a> Правительства Москвы</text:p>
      <text:p text:style-name="Text_20_body">от 07.10.2008 N 900-ПП)</text:p>
      <text:p text:style-name="Text_20_body">1. Общие положения</text:p>
      <text:p text:style-name="Text_20_body">1.1. Настоящие правила распространяются на всех владельцев собак и кошек в г. Москве, включая предприятия, учреждения и организации независимо от их ведомственной подчиненности.</text:p>
      <text:p text:style-name="Text_20_body">1.2. Разрешается содержать животных как в квартирах, занятых одной семьей, так и в комнатах коммунальных квартир при отсутствии у соседей медицинских противопоказаний (аллергии).</text:p>
      <text:p text:style-name="Text_20_body">1.3. Обязательным условием содержания животного является соблюдение санитарно-гигиенических, ветеринарно-санитарных правил и норм общежития.</text:p>
      <text:p text:style-name="Text_20_body">1.4. Не разрешается содержать животных в местах общего пользования: кухнях, коридорах, на лестничных клетках, чердаках, в подвалах, а также на балконах и лоджиях.</text:p>
      <text:p text:style-name="Text_20_body">1.5. Собаки, принадлежащие гражданам, предприятиям, учреждениям и организациям, подлежат обязательной регистрации, ежегодной перерегистрации и вакцинации против бешенства начиная с 3-месячного возраста независимо от породы в государственных ветеринарных учреждениях по месту жительства граждан, нахождения предприятий, учреждений и организаций - владельцев животных. Вновь приобретенные животные должны быть зарегистрированы в 2-недельный срок.</text:p>
      <text:p text:style-name="Text_20_body">1.6. При регистрации собак владельцу выдается регистрационное удостоверение и его знакомят с настоящими правилами.</text:p>
      <text:p text:style-name="Text_20_body">1.7. При продаже и транспортировке собак за пределы города оформляется ветеринарное свидетельство установленного образца, где указывается дата вакцинации против бешенства.</text:p>
      <text:p text:style-name="Text_20_body">1.8. Разрешается провозить животных всеми видами наземного транспорта при соблюдении условий, исключающих беспокойство пассажиров. Собаки должны быть в наморднике и на коротком поводке. В метрополитене разрешается провозить мелких животных в закрытых сумках.</text:p>
      <text:p text:style-name="Text_20_body">1.9. Не запрещается поселение в гостинице владельца с собакой или кошкой по согласованию с администрацией и при соблюдении санитарно-гигиенических правил.</text:p>
      <text:p text:style-name="Text_20_body">1.10. Запрещается появление с собакой без поводка и намордника в магазинах, учреждениях, на детских площадках, рынках, пляжах и в транспорте, а также выгул собак на территориях учреждений здравоохранения, детских садов, школ, иных образовательных учреждений и учреждений, работающих с несовершеннолетними.</text:p>
      <text:p text:style-name="Text_20_body">(п. 1.10 в ред. <text:a xlink:type="simple" xlink:href="consultantplus://offline/ref=BD44734A8DD3FCD1086D55184AD5503FF5995570BE0340E126D4E393F3D5D66B68B4DEF6940E07E9GAR0I" office:name=""><text:span text:style-name="Definition">постановления</text:span></text:a> Правительства Москвы от 07.10.2008 N 900-ПП)</text:p>
      <text:p text:style-name="Text_20_body">1.11. Запрещается разведение кошек и собак с целью использования шкуры и мяса животного, а также с целью проведения боев животных.</text:p>
      <text:p text:style-name="Text_20_body">(в ред. <text:a xlink:type="simple" xlink:href="consultantplus://offline/ref=BD44734A8DD3FCD1086D55184AD5503FF5995570BE0340E126D4E393F3D5D66B68B4DEF6940E07E9GAREI" office:name=""><text:span text:style-name="Definition">постановления</text:span></text:a> Правительства Москвы от 07.10.2008 N 900-ПП)</text:p>
      <text:p text:style-name="Text_20_body">1.12. При нанесении собакой, кошкой покусов человеку или животному владельцы животных обязаны сообщать об этом в ближайшие государственные ветеринарные учреждения, доставлять животных для осмотра и карантинирования в необходимых случаях в ветеринарные учреждения в течение 10 дней.</text:p>
      <text:p text:style-name="Text_20_body">1.13. Собаки и кошки, находящиеся в общественных местах без сопровождающих лиц, кроме оставленных владельцами на привязи у магазинов, аптек, предприятий бытового обслуживания, поликлиник и пр., подлежат отлову по заявкам заинтересованных организаций.</text:p>
      <text:p text:style-name="Text_20_body">2. Обязанности владельца животного</text:p>
      <text:p text:style-name="Text_20_body">2.1. Владелец животного обязан содержать его в соответствии с его биологическими особенностями, гуманно обращаться с животным, не оставлять его без присмотра, без пищи и воды, не избивать и в случае заболевания животного вовремя прибегнуть к ветеринарной помощи.</text:p>
      <text:p text:style-name="Text_20_body">2.2. Владельцы животных обязаны поддерживать санитарное состояние дома и прилегающей территории. Запрещается загрязнение собаками подъездов, лестничных клеток, лифтов, а также детских площадок, дорожек, тротуаров. Если собака оставила экскременты в этих местах, они должны быть убраны владельцем.</text:p>
      <text:p text:style-name="Text_20_body">2.3. Владельцы животных обязаны принимать необходимые меры, обеспечивающие безопасность окружающих людей и животных.</text:p>
      <text:p text:style-name="Text_20_body">2.4. Владельцы собак и кошек обязаны предоставлять их по требованию государственного ветеринарного инспектора для осмотра, диагностических исследований, предохранительных прививок и лечебно-профилактических обработок.</text:p>
      <text:p text:style-name="Text_20_body">2.5. При выгуле собак и в жилых помещениях владельцы должны обеспечивать тишину - предотвращать лай собак с 23 часов до 7 часов.</text:p>
      <text:p text:style-name="Text_20_body">(в ред. <text:a xlink:type="simple" xlink:href="consultantplus://offline/ref=BD44734A8DD3FCD1086D55184AD5503FF5995570BE0340E126D4E393F3D5D66B68B4DEF6940E07E9GARFI" office:name=""><text:span text:style-name="Definition">постановления</text:span></text:a> Правительства Москвы от 07.10.2008 N 900-ПП)</text:p>
      <text:p text:style-name="Text_20_body">2.6. Запрещается выгуливать собак и появляться с ними в общественных местах и в транспорте лицам в нетрезвом состоянии и детям младше 14 лет.</text:p>
      <text:p text:style-name="Text_20_body">2.7. Выводить собаку на прогулку нужно на поводке с прикрепленным к ошейнику жетоном, на котором указаны кличка собаки, адрес владельца, телефон. Спускать собаку с поводка можно только в малолюдных местах. Злобным собакам при этом следует надевать намордник.</text:p>
      <text:p text:style-name="Text_20_body">2.8. Владельцы собак, имеющие в пользовании земельный участок, могут содержать собак в свободном выгуле только на хорошо огороженной территории или на привязи. О наличии собаки должна быть сделана предупреждающая надпись при входе на участок.</text:p>
      <text:p text:style-name="Text_20_body">2.9. При переходе через улицу и вблизи магистралей владелец собаки обязан взять ее на поводок во избежание дорожно-транспортных происшествий и гибели собаки на проезжей части улиц.</text:p>
      <text:p text:style-name="Text_20_body">2.10. При невозможности дальнейшего содержания животное должно быть передано другому владельцу или сдано в ветеринарное учреждение.</text:p>
      <text:p text:style-name="Text_20_body">2.11. О приобретении, потере или гибели собаки владелец сообщает в жилищно-эксплуатационные организации по месту жительства.</text:p>
      <text:p text:style-name="Text_20_body">2.12. При гибели животного труп его сдается в ветеринарное учреждение. Запрещается выбрасывать труп павшего животного. Регистрационное удостоверение собаки сдается в ветеринарное учреждение, где она была зарегистрирована.</text:p>
      <text:p text:style-name="Text_20_body">3. Права владельца животного</text:p>
      <text:p text:style-name="Text_20_body">3.1. Любое животное является собственностью владельца и, как всякая собственность, охраняется законом.</text:p>
      <text:p text:style-name="Text_20_body">3.2. Животное может быть изъято у владельца по решению суда или в ином порядке в случаях, предусмотренных действующим законодательством.</text:p>
      <text:p text:style-name="Text_20_body">3.3. Владелец имеет право на ограниченное время оставить свою собаку привязанной на коротком поводке возле магазина или другого учреждения (крупную собаку - в наморднике).</text:p>
      <text:p text:style-name="Text_20_body">4. Ответственность владельца животного</text:p>
      <text:p text:style-name="Text_20_body">за соблюдение настоящих правил</text:p>
      <text:p text:style-name="Text_20_body">4.1. За несоблюдение настоящих Временных правил владельцы собак и кошек несут ответственность в установленном законом порядке.</text:p>
      <text:p text:style-name="Text_20_body">4.2. Вред, причиненный здоровью граждан, или ущерб, нанесенный имуществу собаками и кошками, возмещается в установленном законом порядке.</text:p>
      <text:p text:style-name="Text_20_body">4.3. За жестокое обращение с животным или за выброшенное на улицу животное владелец несет административную ответственность, если его действия не могут быть расценены как злостное хулиганство и не подлежат уголовному наказанию в соответствии с действующим законодательством.</text:p>
      <text:p text:style-name="Text_20_body">5. Контроль за соблюдением настоящих правил</text:p>
      <text:p text:style-name="Text_20_body">5.1. Жилищно-эксплуатационные организации:</text:p>
      <text:p text:style-name="Text_20_body">- обеспечивают поддержание санитарного состояния на территории домовладений;</text:p>
      <text:p text:style-name="Text_20_body">- обеспечивают содержание подвалов, чердаков и других подсобных помещений в соответствии с правилами и нормами технической эксплуатации жилищного фонда;</text:p>
      <text:p text:style-name="Text_20_body">- сообщают организациям, занимающимся отловом, о наличии на своей территории безнадзорных собак и кошек;</text:p>
      <text:p text:style-name="Text_20_body">- оказывают содействие работникам ветеринарной службы в проведении противоэпизоотических мероприятий, бесплатно выделяют помещения для проведения профилактических прививок против бешенства в зимне - весенний период;</text:p>
      <text:p text:style-name="Text_20_body">- вывешивают на видном месте для ознакомления граждан "Временные правила содержания собак и кошек в г. Москве", адреса и телефоны ветеринарных учреждений, осуществляющих регистрацию, перерегистрацию и лечение животных; организации, которая занимается отловом безнадзорных собак и кошек, и Общественной инспекции по защите животных в г. Москве.</text:p>
      <text:p text:style-name="Text_20_body">5.2. Органы ветеринарного надзора:</text:p>
      <text:p text:style-name="Text_20_body">- осуществляют контроль за выполнением ветеринарных требований владельцами животных и проводят разъяснительную работу среди населения в целях предупреждения заболеваний животных;</text:p>
      <text:p text:style-name="Text_20_body">- осуществляют регистрацию и перерегистрацию собак, а также выдачу регистрационных удостоверений.</text:p>
      <text:p text:style-name="Text_20_body">5.3. Общественная инспекция по защите животных в г. Москве:</text:p>
      <text:p text:style-name="Text_20_body">- разъясняет и пропагандирует выполнение настоящих Временных правил;</text:p>
      <text:p text:style-name="Text_20_body">- в необходимых случаях оказывает помощь владельцам в содержании животных;</text:p>
      <text:p text:style-name="Text_20_body">- совместно с правоохранительными органами привлекает к ответственности владельцев животных за нарушение "Временных правил содержания собак и кошек в г. Москве".</text:p>
      <text:p text:style-name="Text_20_body">Приложение N 2</text:p>
      <text:p text:style-name="Text_20_body">к постановлению правительства</text:p>
      <text:p text:style-name="Text_20_body">Москвы</text:p>
      <text:p text:style-name="Text_20_body">от 8 февраля 1994 г. N 101</text:p>
      <text:p text:style-name="Text_20_body"><text:bookmark text:name="P118"/>ВРЕМЕННОЕ ПОЛОЖЕНИЕ</text:p>
      <text:p text:style-name="Text_20_body">ПО ОТЛОВУ И СОДЕРЖАНИЮ БЕЗНАДЗОРНЫХ СОБАК И КОШЕК</text:p>
      <text:p text:style-name="Text_20_body">В Г. МОСКВЕ</text:p>
      <text:p text:style-name="Text_20_body">Утратило силу. - <text:a xlink:type="simple" xlink:href="consultantplus://offline/ref=BD44734A8DD3FCD1086D55184AD5503FF5995570BE0340E126D4E393F3D5D66B68B4DEF6940E07E8GAR6I" office:name=""><text:span text:style-name="Definition">Постановление</text:span></text:a> Правительства Москвы</text:p>
      <text:p text:style-name="Text_20_body">от 07.10.2008 N 900-ПП.</text:p>
      <text:p text:style-name="Text_20_body"><text:bookmark text:name="P129"/>Приложение N 3</text:p>
      <text:p text:style-name="Text_20_body">к постановлению правительства</text:p>
      <text:p text:style-name="Text_20_body">Москвы</text:p>
      <text:p text:style-name="Text_20_body">от 8 февраля 1994 г. N 101</text:p>
      <text:p text:style-name="Text_20_body">ПОЛОЖЕНИЕ</text:p>
      <text:p text:style-name="Text_20_body">ОБ ОБЩЕСТВЕННОЙ ИНСПЕКЦИИ ПО ЗАЩИТЕ ЖИВОТНЫХ</text:p>
      <text:p text:style-name="Text_20_body">Г. МОСКВЫ</text:p>
      <text:p text:style-name="Text_20_body">1. Общественная инспекция по защите животных г. Москвы создана Московским обществом защиты животных и действует как общественная структура Государственной инспекции по охране земель, растительного и животного мира Московского городского комитета по охране природы (Москомприроды) в соответствии с законодательством Российской Федерации, Положением об Общественной инспекции по защите животных г. Москвы, разработанным на основе Положения об общественных инспекторах по охране природы при Московском городском комитете по охране природы.</text:p>
      <text:p text:style-name="Text_20_body">2. Основной целью работы Общественной инспекции по защите животных является осуществление общественного контроля за соблюдением учреждениями, предприятиями, организациями, должностными лицами и отдельными гражданами зоозащитного законодательства, правил и инструкций, регламентирующих содержание и использование животных.</text:p>
      <text:p text:style-name="Text_20_body">3. Общественная инспекция по защите животных работает в тесном контакте с префектурами и органами местного самоуправления.</text:p>
      <text:p text:style-name="Text_20_body">4. Правоохранительные органы г. Москвы поддерживают Общественную инспекцию по защите животных, предоставляют необходимую для ее деятельности информацию, оказывают консультативно-методическую помощь общественным инспекторам.</text:p>
      <text:p text:style-name="Text_20_body">5. Общественным инспектором может быть любой житель Москвы, достигший 18 лет, изъявивший желание вести общественную работу в качестве инспектора по защите животных и сдавший инспекторский минимум по охране животного мира.</text:p>
      <text:p text:style-name="Text_20_body">6. Общественные инспекторы выполняют свою работу в порядке общественных поручений без освобождения от основной работы.</text:p>
      <text:p text:style-name="Text_20_body">7. Общественные инспекторы по защите животных получают удостоверения соответствующего образца, дающие право исполнять свои обязанности.</text:p>
      <text:p text:style-name="Text_20_body">8. Общественная инспекция состоит из групп инспекторов, объединенных по направлениям работы или административно-территориальному признаку. Каждую группу возглавляет руководитель, избранный на ее собрании простым большинством голосов.</text:p>
      <text:p text:style-name="Text_20_body">9. Работу групп общественных инспекторов координирует один из заместителей председателя президиума Московского общества защиты животных. Планы работы групп, представленные их руководителями, обсуждаются и утверждаются президиумом Московского общества защиты животных. Отчеты о работе Общественной инспекции заслушиваются на городских конференциях или общих собраниях Московского общества защиты животных.</text:p>
      <text:p text:style-name="Text_20_body">10. Общественный инспектор по защите животных обязан:</text:p>
      <text:p text:style-name="Text_20_body">- принимать меры по предупреждению нарушений природоохранного зоозащитного законодательства, "Временных правил содержания собак и кошек в г. Москве", "Временного положения по отлову и содержанию безнадзорных собак и кошек в г. Москве";</text:p>
      <text:p text:style-name="Text_20_body">- выявлять обстоятельства и условия, приводящие к нарушению нормативных актов по защите животных, и своевременно оформлять протоколы и другие необходимые документы для привлечения виновных к ответственности в установленном законом порядке;</text:p>
      <text:p text:style-name="Text_20_body">- представлять отчеты руководителю группы о проделанной работе.</text:p>
      <text:p text:style-name="Text_20_body">11. Общественный инспектор имеет право:</text:p>
      <text:p text:style-name="Text_20_body">- требовать от должностных лиц и граждан предоставления сведений и документов, необходимых для решения вопросов, относящихся к компетенции Общественной инспекции по защите животных;</text:p>
      <text:p text:style-name="Text_20_body">- давать предприятиям, организациям, отдельным гражданам рекомендации по правильному содержанию и использованию животных;</text:p>
      <text:p text:style-name="Text_20_body">- при обнаружении фактов нарушения нормативных актов требовать от виновных прекращения нарушений;</text:p>
      <text:p text:style-name="Text_20_body">- составлять протоколы, акты, другие документы, отражающие обстоятельства нарушения природоохранного зоозащитного законодательства, подзаконных актов или устанавливающие их соблюдение в результате исследования обстоятельств;</text:p>
      <text:p text:style-name="Text_20_body">- при составлении протокола, акта привлекать в обязательном порядке понятых или представителей администрации предприятия, организации, где проводится обследование;</text:p>
      <text:p text:style-name="Text_20_body">- в случае отказа граждан, нарушивших нормативные акты по охране животных, предъявить документы, удостоверяющие личность, требовать от сотрудников правоохранительных органов доставки нарушителей в отделение милиции для установления личности.</text:p>
      <text:p text:style-name="Text_20_body">12. Общественные инспекторы по защите животных, не выполняющие своих обязанностей или нарушающие нормативные акты по охране животных, природоохранное законодательство, исключаются из состава Общественной инспекции по решению президиума Московского общества защиты животных.</text:p>
      <text:p text:style-name="Text_20_body">13. Штрафы, налагаемые органами Московского городского комитета по охране природы (Москомприроды) по протоколам, актам, составленным общественными инспекторами по защите животных, поступают в Московский экологический фонд и в дальнейшем используются для реализации городских программ зоозащитного характера, в том числе на содержание отловленных и бесхозных животных в пунктах передержки этих животных в административных округах г. Москвы.</text:p>
      <text:p text:style-name="Text_20_body">До 5% сумм штрафных санкций может быть израсходовано на материальное поощрение активных общественных инспекторов и содержание Общественной инспекции по защите животных в г. Москв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social-sphere/the-state-veterinary-service/detail/9723076.html" office:name=""><text:span text:style-name="Definition">http://donskoy.mos.ru/social-sphere/the-state-veterinary-service/detail/972307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5T13:33:02Z</meta:creation-date>
    <dc:date>2023-12-15T13:33:02Z</dc:date>
  </office:meta>
</office:document-meta>
</file>