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формация-о-пунктах-приёма-ртутьсодержащих-ламп-в-донском-районе-города-москвы"/>Информация о пунктах приёма ртутьсодержащих ламп в Донском районе города Москвы<text:bookmark-end text:name="информация-о-пунктах-приёма-ртутьсодержащих-ламп-в-донском-районе-города-москвы"/></text:h>
      <text:p text:style-name="First_20_paragraph">15.05.2019</text:p>
      <text:p text:style-name="Text_20_body">В соответствии с распоряжением Правительства Москвы от 19.05.2010г. № 949-РП "Об организации работ по централизованному сбору, транспортировке и переработке отработанных ртутьсодержащих люминесцентных и компактных люминесцентных ламп" в Донском районе города Москвы в постоянном режиме функционируют пункты сбора ртутьсодержащих ламп от населения. </text:p>
      <text:p text:style-name="Text_20_body"><text:line-break/></text:p>
      <text:p text:style-name="Text_20_body">Сбор осуществляется в объединенных диспетчерских службах района по следующим адресам:</text:p>
      <text:p text:style-name="Text_20_body">- Ленинский проспект, дом 20 (ОДС №871)</text:p>
      <text:p text:style-name="Text_20_body">- улица Шаболовка, дом 50 (ОДС №240)</text:p>
      <text:p text:style-name="Text_20_body">- Севастопольский проспект, дом 3, корпус 1 (ОДС №872)</text:p>
      <text:p text:style-name="Text_20_body">- Варшавское шоссе, дом 2 (ОДС №816)</text:p>
      <text:p text:style-name="Text_20_body"><text:line-break/></text:p>
      <text:p text:style-name="Text_20_body">Время работы: ежедневно с 09.00 до 21.00</text:p>
      <text:p text:style-name="Text_20_body"><text:line-break/></text:p>
      <text:p text:style-name="Text_20_body">Адрес страницы: <text:a xlink:type="simple" xlink:href="http://donskoy.mos.ru/blagoustroistvo/information/detail/8083982.html" office:name=""><text:span text:style-name="Definition">http://donskoy.mos.ru/blagoustroistvo/information/detail/8083982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02T14:24:23Z</meta:creation-date>
    <dc:date>2025-03-02T14:24:23Z</dc:date>
  </office:meta>
</office:document-meta>
</file>